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управе-района-матушкино-города-москвы-принимаются-меры-по-повышению-эффективности-антикоррупционной-экспертизы-нормативных-актов-и-их-проектов"/>В управе района Матушкино города Москвы принимаются меры по повышению эффективности антикоррупционной экспертизы нормативных актов и их проектов<text:bookmark-end text:name="в-управе-района-матушкино-города-москвы-принимаются-меры-по-повышению-эффективности-антикоррупционной-экспертизы-нормативных-актов-и-их-проектов"/></text:h>
      <text:p text:style-name="First_20_paragraph">17.01.2022</text:p>
      <text:p text:style-name="Text_20_body">Проверку нормативных актов управы и их проектов на содержание коррупциогенных факторов осуществляет советник юридической службы.</text:p>
      <text:p text:style-name="Text_20_body"><text:bookmark text:name="mailruanchor__GoBack"/> Информация о подготовке проектов нормативных правовых актов и результатах их общественного обсуждения, а также о результатах проведения независимой антикоррупционной экспертизы размещается на официальном сайте <text:a xlink:type="simple" xlink:href="http://www.regulation.gov.ru/" office:name=""><text:span text:style-name="Definition">www.regulation.gov.ru</text:span></text:a> в сети «Интернет».</text:p>
      <text:p text:style-name="Text_20_body"><text:line-break/></text:p>
      <text:p text:style-name="Text_20_body">Адрес страницы: <text:a xlink:type="simple" xlink:href="http://matushkino.mos.ru/anti-corruption/anti-corruption-expertise/detail/10563577.html" office:name=""><text:span text:style-name="Definition">http://matushkino.mos.ru/anti-corruption/anti-corruption-expertise/detail/10563577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2:54:57Z</meta:creation-date>
    <dc:date>2023-05-26T12:54:57Z</dc:date>
  </office:meta>
</office:document-meta>
</file>