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склонении-к-коррупционным-правонарушениям"/>Уведомление о склонении к коррупционным правонарушениям<text:bookmark-end text:name="уведомление-о-склонении-к-коррупционным-правонарушениям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23.html" office:name=""><text:span text:style-name="Definition">http://matushkino.mos.ru/anti-corruption/forms-of-documents-related-to-anti-corruption-for-filling/detail/1056362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35Z</meta:creation-date>
    <dc:date>2023-05-26T12:55:35Z</dc:date>
  </office:meta>
</office:document-meta>
</file>