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намерении-выполнять-иную-работу"/>Уведомление о намерении выполнять иную работу<text:bookmark-end text:name="уведомление-о-намерении-выполнять-иную-работу"/></text:h>
      <text:p text:style-name="First_20_paragraph">17.01.2022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0563628.html" office:name=""><text:span text:style-name="Definition">http://matushkino.mos.ru/anti-corruption/forms-of-documents-related-to-anti-corruption-for-filling/detail/10563628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34Z</meta:creation-date>
    <dc:date>2023-05-26T12:55:34Z</dc:date>
  </office:meta>
</office:document-meta>
</file>