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ведомление-о-наличии-личной-заинтересованности-которая-может-привести-к-конфликту-интересов"/>Уведомление о наличии личной заинтересованности, которая может привести к конфликту интересов<text:bookmark-end text:name="уведомление-о-наличии-личной-заинтересованности-которая-может-привести-к-конфликту-интересов"/></text:h>
      <text:p text:style-name="First_20_paragraph">17.01.2022</text:p>
      <text:p text:style-name="Text_20_body"><text:line-break/></text:p>
      <text:p text:style-name="Text_20_body">Адрес страницы: <text:a xlink:type="simple" xlink:href="http://matushkino.mos.ru/anti-corruption/forms-of-documents-related-to-anti-corruption-for-filling/detail/10563635.html" office:name=""><text:span text:style-name="Definition">http://matushkino.mos.ru/anti-corruption/forms-of-documents-related-to-anti-corruption-for-filling/detail/10563635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2:55:33Z</meta:creation-date>
    <dc:date>2023-05-26T12:55:33Z</dc:date>
  </office:meta>
</office:document-meta>
</file>