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явление-о-разрешении-участия-в-нко-на-безвозмездной-основе"/>Заявление о разрешении участия в НКО на безвозмездной основе<text:bookmark-end text:name="заявление-о-разрешении-участия-в-нко-на-безвозмездной-основе"/></text:h>
      <text:p text:style-name="First_20_paragraph">17.01.2022</text:p>
      <text:p text:style-name="Text_20_body"><text:line-break/></text:p>
      <text:p text:style-name="Text_20_body">Адрес страницы: <text:a xlink:type="simple" xlink:href="http://matushkino.mos.ru/anti-corruption/forms-of-documents-related-to-anti-corruption-for-filling/detail/10563658.html" office:name=""><text:span text:style-name="Definition">http://matushkino.mos.ru/anti-corruption/forms-of-documents-related-to-anti-corruption-for-filling/detail/10563658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2:55:29Z</meta:creation-date>
    <dc:date>2023-05-26T12:55:29Z</dc:date>
  </office:meta>
</office:document-meta>
</file>