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ращение-о-даче-согласия-на-замещение-должности-в-коммерческой-или-некоммерческой-организации-выполнение-работы-на-условиях-гражданско-правового-договора-в-коммерческой-или-некоммерческой-организации"/>Обращение о даче согласия на замещение должности в коммерческой или некоммерческой организации (выполнение работы на условиях гражданско-правового договора в коммерческой или некоммерческой организации)<text:bookmark-end text:name="обращение-о-даче-согласия-на-замещение-должности-в-коммерческой-или-некоммерческой-организации-выполнение-работы-на-условиях-гражданско-правового-договора-в-коммерческой-или-некоммерческой-организации"/></text:h>
      <text:p text:style-name="First_20_paragraph">17.01.2022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0563681.html" office:name=""><text:span text:style-name="Definition">http://matushkino.mos.ru/anti-corruption/forms-of-documents-related-to-anti-corruption-for-filling/detail/10563681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27Z</meta:creation-date>
    <dc:date>2023-05-26T12:55:27Z</dc:date>
  </office:meta>
</office:document-meta>
</file>