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возникновении-личной-заинтересованности-которая-приводит-или-может-привести-к-конфликту-интересов-государственного-гражданского-служащего-управы-района-матушкино-города-москвы"/>УВЕДОМЛЕНИЕ о возникновении личной заинтересованности, которая приводит или может привести к конфликту интересов государственного гражданского служащего управы района Матушкино города Москвы<text:bookmark-end text:name="уведомление-о-возникновении-личной-заинтересованности-которая-приводит-или-может-привести-к-конфликту-интересов-государственного-гражданского-служащего-управы-района-матушкино-города-москвы"/></text:h>
      <text:p text:style-name="First_20_paragraph">14.07.2014</text:p>
      <text:p text:style-name="Text_20_body"><text:line-break/></text:p>
      <text:p text:style-name="Text_20_body">Адрес страницы: <text:a xlink:type="simple" xlink:href="http://matushkino.mos.ru/anti-corruption/forms-of-documents-related-to-anti-corruption-for-filling/detail/1123454.html" office:name=""><text:span text:style-name="Definition">http://matushkino.mos.ru/anti-corruption/forms-of-documents-related-to-anti-corruption-for-filling/detail/112345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51Z</meta:creation-date>
    <dc:date>2023-05-26T12:55:51Z</dc:date>
  </office:meta>
</office:document-meta>
</file>