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щение-гражданина-представителя-организации-по-фактам-коррупционных-правонарушений"/>ОБРАЩЕНИЕ гражданина, представителя организации по фактам коррупционных правонарушений<text:bookmark-end text:name="обращение-гражданина-представителя-организации-по-фактам-коррупционных-правонарушений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481.html" office:name=""><text:span text:style-name="Definition">http://matushkino.mos.ru/anti-corruption/forms-of-documents-related-to-anti-corruption-for-filling/detail/112348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48Z</meta:creation-date>
    <dc:date>2023-05-26T12:55:48Z</dc:date>
  </office:meta>
</office:document-meta>
</file>