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равка-о-предоставлении-сведений-о-расходах-лица-замещающего-государственную-должность-города-москвы-или-должность-государственной-гражданской-службы-города-москвы"/>Справка о предоставлении сведений о расходах лица, замещающего государственную должность города Москвы или должность государственной гражданской службы города Москвы<text:bookmark-end text:name="справка-о-предоставлении-сведений-о-расходах-лица-замещающего-государственную-должность-города-москвы-или-должность-государственной-гражданской-службы-города-москвы"/></text:h>
      <text:p text:style-name="First_20_paragraph">14.07.2014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123494.html" office:name=""><text:span text:style-name="Definition">http://matushkino.mos.ru/anti-corruption/forms-of-documents-related-to-anti-corruption-for-filling/detail/1123494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45Z</meta:creation-date>
    <dc:date>2023-05-26T12:55:45Z</dc:date>
  </office:meta>
</office:document-meta>
</file>