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факте-обращения-в-целях-склонения-гражданского-служащего-к-совершению-коррупционных-правонарушений"/>УВЕДОМЛЕНИЕ о факте обращения в целях склонения гражданского служащего к совершению коррупционных правонарушений<text:bookmark-end text:name="уведомление-о-факте-обращения-в-целях-склонения-гражданского-служащего-к-совершению-коррупционных-правонарушений"/></text:h>
      <text:p text:style-name="First_20_paragraph">14.07.2014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123507.html" office:name=""><text:span text:style-name="Definition">http://matushkino.mos.ru/anti-corruption/forms-of-documents-related-to-anti-corruption-for-filling/detail/112350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44Z</meta:creation-date>
    <dc:date>2023-05-26T12:55:44Z</dc:date>
  </office:meta>
</office:document-meta>
</file>