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представителя-нанимателя-о-выполнении-иной-оплачиваемой-работы-государственным-гражданским-служащим-управы-района-матушкино-города-москвы"/>УВЕДОМЛЕНИЕ представителя нанимателя о выполнении иной оплачиваемой работы государственным гражданским служащим управы района Матушкино города Москвы<text:bookmark-end text:name="уведомление-представителя-нанимателя-о-выполнении-иной-оплачиваемой-работы-государственным-гражданским-служащим-управы-района-матушкино-города-москвы"/></text:h>
      <text:p text:style-name="First_20_paragraph">14.07.2014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123512.html" office:name=""><text:span text:style-name="Definition">http://matushkino.mos.ru/anti-corruption/forms-of-documents-related-to-anti-corruption-for-filling/detail/1123512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18:16:04Z</meta:creation-date>
    <dc:date>2023-05-22T18:16:04Z</dc:date>
  </office:meta>
</office:document-meta>
</file>