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заявления-о-передаче-подарка"/>Форма заявления о передаче подарка<text:bookmark-end text:name="форма-заявления-о-передаче-подарка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517.html" office:name=""><text:span text:style-name="Definition">http://matushkino.mos.ru/anti-corruption/forms-of-documents-related-to-anti-corruption-for-filling/detail/112351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42Z</meta:creation-date>
    <dc:date>2023-05-26T12:55:42Z</dc:date>
  </office:meta>
</office:document-meta>
</file>