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равка-о-доходах-об-имуществе-и-обязательствах-имущественного-характера-граждан-претендующих-на-замещение-государственных-должностей-города-москвы-и-должностей-государственной-гражданской-службы-города-москвы"/>СПРАВКА о доходах, об имуществе и обязательствах имущественного характера граждан, претендующих на замещение государственных должностей города Москвы и должностей государственной гражданской службы города Москвы<text:bookmark-end text:name="справка-о-доходах-об-имуществе-и-обязательствах-имущественного-характера-граждан-претендующих-на-замещение-государственных-должностей-города-москвы-и-должностей-государственной-гражданской-службы-города-москвы"/></text:h>
      <text:p text:style-name="First_20_paragraph">14.07.2014</text:p>
      <text:p text:style-name="Text_20_body"><text:line-break/></text:p>
      <text:p text:style-name="Text_20_body">Адрес страницы: <text:a xlink:type="simple" xlink:href="http://matushkino.mos.ru/anti-corruption/forms-of-documents-related-to-anti-corruption-for-filling/detail/1123523.html" office:name=""><text:span text:style-name="Definition">http://matushkino.mos.ru/anti-corruption/forms-of-documents-related-to-anti-corruption-for-filling/detail/1123523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5:41Z</meta:creation-date>
    <dc:date>2023-05-26T12:55:41Z</dc:date>
  </office:meta>
</office:document-meta>
</file>