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новные-новеллы-в-методических-рекомендациях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Основные новеллы в Методических рекомендациях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text:bookmark-end text:name="основные-новеллы-в-методических-рекомендациях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</text:h>
      <text:p text:style-name="First_20_paragraph">17.01.2022</text:p>
      <text:p text:style-name="Text_20_body">В течение последних лет является устоявшейся практика подготовки Министерством труда и социальной защиты Российской Федерации ежегодно обновляемых Методических рекомендаций по вопросам представления сведений о доходах, расходах, об имуществе и обязательствах имущественного характера и заполнения соответствующей формы справки (далее – Методические рекомендации, сведения соответственно), направления их в заинтересованные государственные органы и организации, а также размещения на официальном сайте Минтруда России.</text:p>
      <text:p text:style-name="Text_20_body">Методические рекомендации для применения в ходе декларационной кампании 2022 года (за отчетный 2021 год) подготовлены Министерством при участии Администрации Президента Российской Федерации, Центрального банка Российской Федерации, Генеральной прокуратуры Российской Федерации и иных заинтересованных федеральных государственных органов.</text:p>
      <text:p text:style-name="Text_20_body">В ходе использования в работе указанных Методических рекомендаций предлагаем обратить внимание на следующее.</text:p>
      <text:p text:style-name="Text_20_body">1. В Методических рекомендациях подчеркнуто, что отдельные особенности представления сведений могут быть установлены нормативными правовыми актами субъектов Российской Федерации с учетом предоставленных полномочий.</text:p>
      <text:p text:style-name="Text_20_body">2. В пункте 13 Методических рекомендаций отмечено, что перевод на государственной гражданской службе Российской Федерации предполагает увольнение и, как следствие, необходимость представления сведений в качестве кандидата.</text:p>
      <text:p text:style-name="Text_20_body">3. Ошибочное (неточное) указание сведений вследствие ошибок и неточностей, допущенных органом публичной власти или организацией в выданных официальных документах (выписках), на основании которых представляются сведения, не влечет применение взыскания. В этой связи в Методических рекомендациях отмечена целесообразность представления сведений на основании официальных документов, например, на основании полученной информации из единой формы, установленной Указанием Банка России от 27 мая 2021 г. № 5798-У "О порядке предоставления кредитными организациями и некредитными финансовыми организациями гражданам сведений о наличии счетов и иной информации, необходимой для представления гражданами сведений о доходах, расходах, об имуществе и обязательствах имущественного характера, о единой форме предоставления сведений и порядке ее заполнения".</text:p>
      <text:p text:style-name="Text_20_body">4. Актуализирован перечень выплат, которые могут быть признаны доходом для целей законодательства Российской Федерации о противодействии коррупции.</text:p>
      <text:p text:style-name="Text_20_body">5. Указан порядок отражения социальной поддержки молодежи в возрасте от 14 до 22 лет для повышения доступности организаций культуры</text:p>
      <text:p text:style-name="Text_20_body">(т.н. "Пушкинская карта").</text:p>
      <text:p text:style-name="Text_20_body">6. В Методических рекомендациях учтены изменения, предусмотренные Указом Президента Российской Федерации от 10 декабря 2020 г. № 778 "О мерах по реализации отдельных положений Федерального закона "О цифровых финансовых активах, цифровой валюте и о внесении изменений в отдельные законодательные акты Российской Федерации".</text:p>
      <text:p text:style-name="Text_20_body">7. Определены особенности представления информации в случае приобретение недвижимого имущества посредством участия в долевом строительстве с использованием счетов эскроу.</text:p>
      <text:p text:style-name="Text_20_body">8. В пункте 154 Методических рекомендаций обозначено, что уставный капитал зарубежных организаций необходимо устанавливать в соответствии с применимым правом (допускается использование данных из официальных источников в информационно-телекоммуникационной сети "Интернет").</text:p>
      <text:p text:style-name="Text_20_body">9. Определенны особенности представления информации об акциях, приобретенных на организованных торгах.</text:p>
      <text:p text:style-name="Text_20_body">10. Отмечено, что при наличии обстоятельств фьючерсный договор подлежит отражению.</text:p>
      <text:p text:style-name="Text_20_body">11. Актуализированы особенности представления информации о срочных обязательствах финансового характера, возникающих исходя из условий договора со страховщиком.</text:p>
      <text:p text:style-name="Text_20_body">12. Положения Методических рекомендаций в целом актуализированы с учетом изменений нормативных правовых актов Российской Федерации.</text:p>
      <text:p text:style-name="Text_20_body"><text:line-break/></text:p>
      <text:p text:style-name="Text_20_body">Адрес страницы: <text:a xlink:type="simple" xlink:href="http://matushkino.mos.ru/anti-corruption/methodical-materials/detail/10563504.html" office:name=""><text:span text:style-name="Definition">http://matushkino.mos.ru/anti-corruption/methodical-materials/detail/1056350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1Z</meta:creation-date>
    <dc:date>2023-05-26T12:55:01Z</dc:date>
  </office:meta>
</office:document-meta>
</file>