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троль-за-соответствием-расходов-государственных-и-муниципальных-служащих-их-доходам"/>Контроль за соответствием расходов государственных и муниципальных служащих их доходам<text:bookmark-end text:name="контроль-за-соответствием-расходов-государственных-и-муниципальных-служащих-их-доходам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0966.html" office:name=""><text:span text:style-name="Definition">http://matushkino.mos.ru/anti-corruption/methodical-materials/detail/782096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27:03Z</meta:creation-date>
    <dc:date>2023-05-19T01:27:03Z</dc:date>
  </office:meta>
</office:document-meta>
</file>