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действие-коррупции-в-спорте"/>Противодействие коррупции в спорте<text:bookmark-end text:name="противодействие-коррупции-в-спорте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0967.html" office:name=""><text:span text:style-name="Definition">http://matushkino.mos.ru/anti-corruption/methodical-materials/detail/782096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20Z</meta:creation-date>
    <dc:date>2023-05-26T12:55:20Z</dc:date>
  </office:meta>
</office:document-meta>
</file>