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ведения-о-доходах-расходах-об-имуществе-и-обязательствах-имущественного-характера"/>Сведения о доходах, расходах, об имуществе и обязательствах имущественного характера<text:bookmark-end text:name="сведения-о-доходах-расходах-об-имуществе-и-обязательствах-имущественного-характера"/></text:h>
      <text:p text:style-name="First_20_paragraph">15.01.2019</text:p>
      <text:p text:style-name="Text_20_body"><text:line-break/></text:p>
      <text:p text:style-name="Text_20_body">Адрес страницы: <text:a xlink:type="simple" xlink:href="http://matushkino.mos.ru/anti-corruption/methodical-materials/detail/7820986.html" office:name=""><text:span text:style-name="Definition">http://matushkino.mos.ru/anti-corruption/methodical-materials/detail/7820986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5:16Z</meta:creation-date>
    <dc:date>2023-05-26T12:55:16Z</dc:date>
  </office:meta>
</office:document-meta>
</file>