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3107*"/>
    </style:style>
    <style:style style:name="Table2.B" style:family="table-column">
      <style:table-column-properties style:rel-column-width="13107*"/>
    </style:style>
    <style:style style:name="Table2.C" style:family="table-column">
      <style:table-column-properties style:rel-column-width="13107*"/>
    </style:style>
    <style:style style:name="Table2.D" style:family="table-column">
      <style:table-column-properties style:rel-column-width="13107*"/>
    </style:style>
    <style:style style:name="Table2.E" style:family="table-column">
      <style:table-column-properties style:rel-column-width="1310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13107*"/>
    </style:style>
    <style:style style:name="Table3.B" style:family="table-column">
      <style:table-column-properties style:rel-column-width="13107*"/>
    </style:style>
    <style:style style:name="Table3.C" style:family="table-column">
      <style:table-column-properties style:rel-column-width="13107*"/>
    </style:style>
    <style:style style:name="Table3.D" style:family="table-column">
      <style:table-column-properties style:rel-column-width="13107*"/>
    </style:style>
    <style:style style:name="Table3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риказ-10-февраля-2016г.-41-пу-об-утверждении-плана-мероприятий-по-противодействию-коррупции"/>Приказ 10 февраля 2016г. №4/1-ПУ Об утверждении плана мероприятий по противодействию коррупции<text:bookmark-end text:name="приказ-10-февраля-2016г.-41-пу-об-утверждении-плана-мероприятий-по-противодействию-коррупции"/></text:h>
      <text:p text:style-name="First_20_paragraph">14.09.2016</text:p>
      <text:p text:style-name="Text_20_body"><text:span text:style-name="T1">ПЛАН</text:span></text:p>
      <text:p text:style-name="Text_20_body"><text:span text:style-name="T1">мероприятий по противодействию коррупции на территории района Матушкино г. Москвы</text:span></text:p>
      <text:p text:style-name="Text_20_body"><text:span text:style-name="T1">на 2016-2017 г.г.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Наименование мероприятий</text:p>
          </table:table-cell>
          <table:table-cell table:style-name="TableRowCell" office:value-type="string">
            <text:p text:style-name="Table_20_Contents">Ответственные</text:p>
          </table:table-cell>
          <table:table-cell table:style-name="TableRowCell" office:value-type="string">
            <text:p text:style-name="Table_20_Contents">Срок исполнения</text:p>
          </table:table-cell>
          <table:table-cell table:style-name="TableRowCell" office:value-type="string">
            <text:p text:style-name="Table_20_Contents">Отметка о</text:p>
          </table:table-cell>
        </table:table-row>
        <table:table-row>
          <table:table-cell table:style-name="TableRowCell" office:value-type="string">
            <text:p text:style-name="Table_20_Contents">п/п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исполнители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ыполнении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1. Организационные мероприятия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Возложить обязанности, для упорядочения работы по противодействию коррупции в управе района Матушкино, на рабочую группу численностью до 4 чел.</text:p>
          </table:table-cell>
          <table:table-cell table:style-name="TableRowCell" office:value-type="string">
            <text:p text:style-name="Table_20_Contents">Юдахин Ю.А.</text:p>
            <text:p text:style-name="Table_20_Contents">Ткаченко К.В.</text:p>
          </table:table-cell>
          <table:table-cell table:style-name="TableRowCell" office:value-type="string">
            <text:p text:style-name="Table_20_Contents">январь 2016г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Проведение контрольных проверок в подведомственных организациях осуществлять комиссионно, в т.ч. с привлечением сотрудников городских инспекций (МЖИ, ОАТИ), ДИГМ, Департамента земельных ресурсов</text:p>
          </table:table-cell>
          <table:table-cell table:style-name="TableRowCell" office:value-type="string">
            <text:p text:style-name="Table_20_Contents">Все сотрудники управы района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Прием населения и организаций осуществлять в присутствии сотрудника управы района (желательно юриста).</text:p>
          </table:table-cell>
          <table:table-cell table:style-name="TableRowCell" office:value-type="string">
            <text:p text:style-name="Table_20_Contents">Глава управы, заместители главы управы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2. Мероприятия по совершенствованию прохождения государственной гражданской службы</text:span></text:p>
          </table:table-cell>
        </table:table-row>
        <table:table-row>
          <table:table-cell table:style-name="TableRowCell" office:value-type="string">
            <text:p text:style-name="Table_20_Contents">2.1</text:p>
          </table:table-cell>
          <table:table-cell table:style-name="TableRowCell" office:value-type="string">
            <text:p text:style-name="Table_20_Contents">Осуществлять контроль за представлением государственными гражданскими служащими сведений о доходах, об имуществе и обязательствах имущественного характера.</text:p>
          </table:table-cell>
          <table:table-cell table:style-name="TableRowCell" office:value-type="string">
            <text:p text:style-name="Table_20_Contents">Руденко В.Н.</text:p>
            <text:p text:style-name="Table_20_Contents">Решетников И.А.</text:p>
          </table:table-cell>
          <table:table-cell table:style-name="TableRowCell" office:value-type="string">
            <text:p text:style-name="Table_20_Contents">Апрель 2016</text:p>
            <text:p text:style-name="Table_20_Contents">Апрель 201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2</text:p>
          </table:table-cell>
          <table:table-cell table:style-name="TableRowCell" office:value-type="string">
            <text:p text:style-name="Table_20_Contents">Проводить расследования по поступившим уведомлениям служащих о фактах обращений к ним в целях склонения их к совершению коррупционных правонарушений</text:p>
          </table:table-cell>
          <table:table-cell table:style-name="TableRowCell" office:value-type="string">
            <text:p text:style-name="Table_20_Contents">Решетников И.А.</text:p>
            <text:p text:style-name="Table_20_Contents">УГСиК префектуры</text:p>
          </table:table-cell>
          <table:table-cell table:style-name="TableRowCell" office:value-type="string">
            <text:p text:style-name="Table_20_Contents">Не позднее 3-х дней с момента поступления информации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3</text:p>
          </table:table-cell>
          <table:table-cell table:style-name="TableRowCell" office:value-type="string">
            <text:p text:style-name="Table_20_Contents">Проводить служебные проверки по фактам несоблюдения требований о предотвращении или урегулировании конфликта интересов ГГС управы района</text:p>
          </table:table-cell>
          <table:table-cell table:style-name="TableRowCell" office:value-type="string">
            <text:p text:style-name="Table_20_Contents">Решетников И.А.</text:p>
            <text:p text:style-name="Table_20_Contents">УГСиК префектуры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4</text:p>
          </table:table-cell>
          <table:table-cell table:style-name="TableRowCell" office:value-type="string">
            <text:p text:style-name="Table_20_Contents">Осуществлять контроль за соблюдением Кодекса этики и служебного поведения государственных гражданских служащих</text:p>
          </table:table-cell>
          <table:table-cell table:style-name="TableRowCell" office:value-type="string">
            <text:p text:style-name="Table_20_Contents">Юдахин Ю.А.</text:p>
            <text:p text:style-name="Table_20_Contents">Решетников И.А.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5</text:p>
          </table:table-cell>
          <table:table-cell table:style-name="TableRowCell" office:value-type="string">
            <text:p text:style-name="Table_20_Contents">Взять на контроль порядок передачи подарков, полученных в связи с протокольными мероприятиями, служебными командировками и другими официальными мероприятиями лицами, замещающими государственные должности города Москвы и должности государственной гражданской службы в органах исполнительной власти города Москвы</text:p>
          </table:table-cell>
          <table:table-cell table:style-name="TableRowCell" office:value-type="string">
            <text:p text:style-name="Table_20_Contents">Юдахин Ю.А.</text:p>
            <text:p text:style-name="Table_20_Contents">Руденко В.Н.</text:p>
            <text:p text:style-name="Table_20_Contents">Решетников И.А.</text:p>
            <text:p text:style-name="Table_20_Contents">УГСиК префектуры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6.</text:p>
          </table:table-cell>
          <table:table-cell table:style-name="TableRowCell" office:value-type="string">
            <text:p text:style-name="Table_20_Contents">Своевременно вносить изменения на сайт управы района Матушкино для размещения информации для населения о деятельности управы района, органах исполнительной власти Зел.АО и г.Москвы</text:p>
          </table:table-cell>
          <table:table-cell table:style-name="TableRowCell" office:value-type="string">
            <text:p text:style-name="Table_20_Contents">Юдахин Ю.А.</text:p>
            <text:p text:style-name="Table_20_Contents">Дунь О.В.</text:p>
            <text:p text:style-name="Table_20_Contents">Решетников И.А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7.</text:p>
          </table:table-cell>
          <table:table-cell table:style-name="TableRowCell" office:value-type="string">
            <text:p text:style-name="Table_20_Contents">Обеспечить работу «горячих линий» управы района, в первую очередь по программе благоустройства дворовых территорий и ремонта подъездов, капитальному ремонту в жилых корпусах, района Матушкино, с целью исключения коррупционных составляющих со стороны подрядных организаций по отношению к населению района</text:p>
          </table:table-cell>
          <table:table-cell table:style-name="TableRowCell" office:value-type="string">
            <text:p text:style-name="Table_20_Contents">Заместители главы управы по направлениям</text:p>
          </table:table-cell>
          <table:table-cell table:style-name="TableRowCell" office:value-type="string">
            <text:p text:style-name="Table_20_Contents">На период проведения работ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8.</text:p>
          </table:table-cell>
          <table:table-cell table:style-name="TableRowCell" office:value-type="string">
            <text:p text:style-name="Table_20_Contents">Обеспечить работу по организации курсов повышения квалификации ГГС города Москвы, в чьи должностные обязанности входит организация и проведение указанных мероприятий, по вопросам противодействия коррупции.</text:p>
          </table:table-cell>
          <table:table-cell table:style-name="TableRowCell" office:value-type="string">
            <text:p text:style-name="Table_20_Contents">Решетников И.А.</text:p>
            <text:p text:style-name="Table_20_Contents">УГСиК префектуры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3. Мероприятия по совершенствованию размещения государственного заказа</text:span></text:p>
          </table:table-cell>
        </table:table-row>
        <table:table-row>
          <table:table-cell table:style-name="TableRowCell" office:value-type="string">
            <text:p text:style-name="Table_20_Contents">3.1</text:p>
          </table:table-cell>
          <table:table-cell table:style-name="TableRowCell" office:value-type="string">
            <text:p text:style-name="Table_20_Contents">Размещение государственных заказов осуществлять на единой торговой площадке в здании префектуры Зел АО г. Москвы</text:p>
          </table:table-cell>
          <table:table-cell table:style-name="TableRowCell" office:value-type="string">
            <text:p text:style-name="Table_20_Contents">Шибаев О.А.</text:p>
            <text:p text:style-name="Table_20_Contents">Ткаченко К.В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2</text:p>
          </table:table-cell>
          <table:table-cell table:style-name="TableRowCell" office:value-type="string">
            <text:p text:style-name="Table_20_Contents">Вносить изменения в состав Единой комиссии по размещению заказов при кадровых изменениях.</text:p>
          </table:table-cell>
          <table:table-cell table:style-name="TableRowCell" office:value-type="string">
            <text:p text:style-name="Table_20_Contents">Шибаев О.А.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3</text:p>
          </table:table-cell>
          <table:table-cell table:style-name="TableRowCell" office:value-type="string">
            <text:p text:style-name="Table_20_Contents">Обеспечить прохождение обучения сотрудниками управы района Матушкино положений закона РФ от 05.04.2013г. №44-ФЗ «О размещении заказов на поставки товаров, выполнения работ, оказание услуг для государственных и муниципальных нужд» в целях последующего участия в конкурсной комиссии</text:p>
          </table:table-cell>
          <table:table-cell table:style-name="TableRowCell" office:value-type="string">
            <text:p text:style-name="Table_20_Contents">Решетников И.А.</text:p>
            <text:p text:style-name="Table_20_Contents">УГСиК префектуры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4</text:p>
          </table:table-cell>
          <table:table-cell table:style-name="TableRowCell" office:value-type="string">
            <text:p text:style-name="Table_20_Contents">Осуществлять мониторинг рыночных цен на товары, работы, услуги с целью обоснованного определения начальной (максимальной) цены товара (работы, услуги) при размещении государственного заказа.</text:p>
          </table:table-cell>
          <table:table-cell table:style-name="TableRowCell" office:value-type="string">
            <text:p text:style-name="Table_20_Contents">Заместители главы управы <text:span text:style-name="T1">-</text:span> инициаторы закупки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5</text:p>
          </table:table-cell>
          <table:table-cell table:style-name="TableRowCell" office:value-type="string">
            <text:p text:style-name="Table_20_Contents">Осуществлять претензионную работу по фактам неисполнения (ненадлежащего исполнения) обязательств по государственным контрактам с обязательным включением таких организаций в реестр недобросовестных поставщиков.</text:p>
          </table:table-cell>
          <table:table-cell table:style-name="TableRowCell" office:value-type="string">
            <text:p text:style-name="Table_20_Contents">Заместители главы управы, Ткаченко К.В.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4. Взаимодействие органов исполнительной власти с гражданами и юридическими лицами</text:span></text:p>
          </table:table-cell>
        </table:table-row>
        <table:table-row>
          <table:table-cell table:style-name="TableRowCell" office:value-type="string">
            <text:p text:style-name="Table_20_Contents">4.1.</text:p>
          </table:table-cell>
          <table:table-cell table:style-name="TableRowCell" office:value-type="string">
            <text:p text:style-name="Table_20_Contents">Осуществлять своевременное информирование жителей района через средства массовой информации о проводимых мероприятиях по противодействию коррупции в районе</text:p>
          </table:table-cell>
          <table:table-cell table:style-name="TableRowCell" office:value-type="string">
            <text:p text:style-name="Table_20_Contents">Заместители главы управы, Ткаченко К.В.</text:p>
            <text:p text:style-name="Table_20_Contents">Дунь О.В.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>
          <table:table-cell table:style-name="TableRowCell" office:value-type="string" table:number-columns-spanned="5">
            <text:p text:style-name="Table_20_Contents"><text:span text:style-name="T1">1. Антикоррупционное просвещение</text:span></text:p>
          </table:table-cell>
        </table:table-row>
        <table:table-row>
          <table:table-cell table:style-name="TableRowCell" office:value-type="string">
            <text:p text:style-name="Table_20_Contents">5.1.</text:p>
          </table:table-cell>
          <table:table-cell table:style-name="TableRowCell" office:value-type="string">
            <text:p text:style-name="Table_20_Contents">Мониторинг применения законодательства Российской Федерации с целью выявления противоречий, избыточного регулирования и сложных для восприятия положений, которые способствуют проявлениям коррупции и препятствуют развитию правовой грамотности граждан</text:p>
          </table:table-cell>
          <table:table-cell table:style-name="TableRowCell" office:value-type="string">
            <text:p text:style-name="Table_20_Contents">Заместители главы управы</text:p>
            <text:p text:style-name="Table_20_Contents">Ткаченко К.В.</text:p>
          </table:table-cell>
          <table:table-cell table:style-name="TableRowCell" office:value-type="string">
            <text:p text:style-name="Table_20_Contents">Раз в полугодие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Проведение «прямых линий» с гражданами по вопросам антикоррупционного просвещения, отнесенным к сфере деятельности органов исполнительной власти</text:p>
          </table:table-cell>
          <table:table-cell table:style-name="TableRowCell" office:value-type="string">
            <text:p text:style-name="Table_20_Contents">Заместители главы управы</text:p>
            <text:p text:style-name="Table_20_Contents">Ткаченко К.В.</text:p>
          </table:table-cell>
          <table:table-cell table:style-name="TableRowCell" office:value-type="string">
            <text:p text:style-name="Table_20_Contents">Ежеквартально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Мониторинг мер, принятых органами исполнительной власти города Москвы, по созданию условий для повышения уровня правосознания граждан и популяризации антикоррупционных стандартов поведения, основанных на знаниях общих прав и обязанностей, и выработка предложений по совершенствованию соответствующей работы.</text:p>
          </table:table-cell>
          <table:table-cell table:style-name="TableRowCell" office:value-type="string">
            <text:p text:style-name="Table_20_Contents">Заместители главы управы</text:p>
            <text:p text:style-name="Table_20_Contents">Ткаченко К.В.</text:p>
          </table:table-cell>
          <table:table-cell table:style-name="TableRowCell" office:value-type="string">
            <text:p text:style-name="Table_20_Contents">Раз в полугодие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matushkino.mos.ru/anti-corruption/plans-papers-reports-reviews-static-information-on-combating-corruption/detail/3744053.html" office:name=""><text:span text:style-name="Definition">http://matushkino.mos.ru/anti-corruption/plans-papers-reports-reviews-static-information-on-combating-corruption/detail/374405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6:34Z</meta:creation-date>
    <dc:date>2023-05-26T12:56:34Z</dc:date>
  </office:meta>
</office:document-meta>
</file>