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рта-рисков-нарушения-антимонопольного-законодательства"/>Карта рисков нарушения антимонопольного законодательства<text:bookmark-end text:name="карта-рисков-нарушения-антимонопольного-законодательства"/></text:h>
      <text:p text:style-name="First_20_paragraph">29.03.2019</text:p>
      <text:p text:style-name="Text_20_body"><text:span text:style-name="T1">ПРИКАЗ</text:span> <text:a xlink:type="simple" xlink:href="/Приказ.pdf" office:name=""><text:span text:style-name="Definition"> Открыть</text:span></text:a></text:p>
      <text:p text:style-name="Text_20_body"><text:span text:style-name="T1">ПРИЛОЖЕНИЕ</text:span> <text:a xlink:type="simple" xlink:href="/Приложение.pdf" office:name=""><text:span text:style-name="Definition">Открыть</text:span></text:a></text:p>
      <text:p text:style-name="Text_20_body"><text:line-break/></text:p>
      <text:p text:style-name="Text_20_body">Адрес страницы: <text:a xlink:type="simple" xlink:href="http://matushkino.mos.ru/anti-corruption/plans-papers-reports-reviews-static-information-on-combating-corruption/detail/7961769.html" office:name=""><text:span text:style-name="Definition">http://matushkino.mos.ru/anti-corruption/plans-papers-reports-reviews-static-information-on-combating-corruption/detail/796176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6:30Z</meta:creation-date>
    <dc:date>2023-05-26T12:56:30Z</dc:date>
  </office:meta>
</office:document-meta>
</file>