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кцинами-спутник-и-эпиваккорона-можно-привиться-в-павильоне-на-площади-юности"/>Вакцинами «Спутник» и «ЭпиВакКорона» можно привиться в павильоне на площади Юности<text:bookmark-end text:name="вакцинами-спутник-и-эпиваккорона-можно-привиться-в-павильоне-на-площади-юности"/></text:h>
      <text:p text:style-name="First_20_paragraph">21.06.2021</text:p>
      <text:p text:style-name="Text_20_body">Ситуация с распространением COVID-19 в столице продолжает оставаться тяжелой. В столичных больницах лечат несколько тысяч пациентов, у которых подтвердилось наличие вируса в организме.</text:p>
      <text:p text:style-name="Text_20_body">В связи с крайне тяжелой эпидемиологической ситуацией Главный государственный санитарный врач по городу Москве <text:a xlink:type="simple" xlink:href="http://77.rospotrebnadzor.ru/index.php/press-centr/186-press-centr/9564-postanovlenie-glavnogo-gosudarstvennogo-sanitarnogo-vracha-po-gorodu-moskve-e-e-andreevoj-ot-15-iyunya-2021-goda-1-o-provedenii-profilakticheskikh-privivok-otdelnym-gruppam-grazhdan-po-epidemicheskim-pokazatelyam" office:name=""><text:span text:style-name="Definition">принял постановление</text:span></text:a> об обязательной вакцинации людей, работающих в сфере услуг. Познакомиться со списком таких учреждений и организаций можно по <text:a xlink:type="simple" xlink:href="https://zelao.mos.ru/presscenter/news/detail/10038424.html" office:name=""><text:span text:style-name="Definition">ссылке</text:span></text:a>.</text:p>
      <text:p text:style-name="Text_20_body">К 15 июля не менее 60% таких работников должны быть привиты первым компонентом вакцины, до 15 августа – вторым. Требование касается как работающих по трудовому договору, так и по гражданско-правовому договору в организациях и у индивидуальных предпринимателей.</text:p>
      <text:p text:style-name="Text_20_body">В Зеленограде ежедневно с 8:00 до 20:00 по предварительной записи можно пройти вакцинацию от COVID-19 в трех поликлиниках: на Каштановой аллее, в корпусах 2042 и 1460. Также иммунизация проводится в павильоне «Здоровая Москва» на площади Юности ежедневно с 8:00 до 20:00 без выходных и перерывов на обед.</text:p>
      <text:p text:style-name="Text_20_body">Теперь желающие привиться от COVID-19 могут выбрать вакцину - доступны «Спутник V» и «ЭпиВакКорона». До 1 июля 2021 года будет создана необходимая информационная система, позволяющая контролировать процесс достижения необходимых показателей вакцинации в соответствии с постановлением.</text:p>
      <text:p text:style-name="Text_20_body"><text:line-break/></text:p>
      <text:p text:style-name="Text_20_body">Адрес страницы: <text:a xlink:type="simple" xlink:href="http://matushkino.mos.ru/presscenter/news/detail/10043317.html" office:name=""><text:span text:style-name="Definition">http://matushkino.mos.ru/presscenter/news/detail/1004331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3:59Z</meta:creation-date>
    <dc:date>2023-05-26T12:53:59Z</dc:date>
  </office:meta>
</office:document-meta>
</file>