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ать-донором-плазмы-крови-спасти-не-одну-жизнь"/>Стать донором плазмы крови – спасти не одну жизнь<text:bookmark-end text:name="стать-донором-плазмы-крови-спасти-не-одну-жизнь"/></text:h>
      <text:p text:style-name="First_20_paragraph">29.06.2021</text:p>
      <text:p text:style-name="Text_20_body">Одним из наиболее эффективных методов лечения пациентов, переносящих заражение COVID-19 особенно тяжело, является переливание плазмы крови переболевших коронавирусом COVREC (с антителами к коронавирусной инфекции). Сдать плазму крови возможно спустя две недели после выздоровления.</text:p>
      <text:p text:style-name="Text_20_body"><text:span text:style-name="T1">Требования к донорам плазмы COVREC:</text:span></text:p>
      <text:p text:style-name="Text_20_body">•возраст 18-55 лет</text:p>
      <text:p text:style-name="Text_20_body">•вес не менее 50 кг</text:p>
      <text:p text:style-name="Text_20_body">•Гражданство РФ, либо проживание на территории РФ на законных основаниях не менее 1 года</text:p>
      <text:p text:style-name="Text_20_body">•не менее 5 недель с момента появления первых симптомов</text:p>
      <text:p text:style-name="Text_20_body">•отсутствие симптомов заболевания</text:p>
      <text:p text:style-name="Text_20_body">•наличие выписки из больницы или поликлиники, результаты КТ или лабораторных исследований</text:p>
      <text:p text:style-name="Text_20_body">•РЕЗУЛЬТАТЫ ИФА-ТЕСТИРОВАНИЯ ПО КОЛИЧЕСТВУ ТИТРОВ*:</text:p>
      <text:p text:style-name="Text_20_body">IgG &gt; 40 и IgM ≥ 1.5</text:p>
      <text:p text:style-name="Text_20_body">IgG &gt; 80 и IgM ≥ 0</text:p>
      <text:p text:style-name="Text_20_body">*Принимаются результаты ИФА-тестирования, проведенного в медицинских учреждениях Департамента здравоохранения города Москвы. Записаться на процедуру можно на портале <text:a xlink:type="simple" xlink:href="https://www.mos.ru/" office:name=""><text:span text:style-name="Definition">mos.ru</text:span></text:a>.</text:p>
      <text:p text:style-name="Text_20_body">Для вакцинированных доноров сформирован ряд дополнительных требований. В частности, это наличие сертификата о вакцинации против COVID-19 с отметками или иных подтверждающих документов (наличие подтверждения на сайте госуслуг). Кроме того, допуск к анализу осуществляется не ранее 30 дней после второго этапа вакцинации.</text:p>
      <text:p text:style-name="Text_20_body">У вакцинированных доноров определят наличие титра антител IgG к RBD SARS-CoV-2 и титра вируснейтрализующих антител. При подтверждении высокого титра – донора пригласят на донацию.</text:p>
      <text:p text:style-name="Text_20_body">Отказать в сдаче крови могут тем, кто болен ВИЧ или гепатитом, а также страдает хроническими заболеваниями, имеет воспалительные заболевания, а также варикозное расширение вен. В крови таких людей могут быть бактерии, что делает ее непригодной для переливания.</text:p>
      <text:p text:style-name="Text_20_body">Сдача плазмы осуществляется в комфортных условиях, в специальном донорском кресле. Процедура донации занимает не более 40 минут.</text:p>
      <text:p text:style-name="Text_20_body"><text:span text:style-name="T1">Рекомендации до и после донации:</text:span></text:p>
      <text:p text:style-name="Text_20_body">•За 72 часа до сдачи плазмы не принимайте лекарства, содержащие аспирин и анальгетики.</text:p>
      <text:p text:style-name="Text_20_body">•За 48 часов воздержитесь от употребления алкоголя.</text:p>
      <text:p text:style-name="Text_20_body">•За 24 часа не употребляйте жирную, жареную, острую и копченую пищу, бананы, орехи, молочные продукты, яйца и масло.</text:p>
      <text:p text:style-name="Text_20_body">•За 12 часов – не приходите сдавать кровь, если вы чувствуете недомогание - озноб, головокружение, головную боль, слабость. Обязательно выспитесь. Не следует сдавать кровь после ночного дежурства или просто бессонной ночи.</text:p>
      <text:p text:style-name="Text_20_body">•За несколько часов до сдачи съешьте легкий завтрак – сладкий чай, сухое печенье, каша на воде, яблоко. Не нужно приходить натощак!</text:p>
      <text:p text:style-name="Text_20_body">•За 1 час – воздержитесь от курения.</text:p>
      <text:p text:style-name="Text_20_body">•10-15 минут после донации – сразу вставать не рекомендуется, посидите спокойно. Если вы почувствовали головокружение, обратитесь к медперсоналу.</text:p>
      <text:p text:style-name="Text_20_body">•1 час после донации воздержитесь от курения.</text:p>
      <text:p text:style-name="Text_20_body">•В течении 3-4 часов после донации не снимайте повязку и старайтесь ее не мочить. Это убережет вас от возникновения синяка.</text:p>
      <text:p text:style-name="Text_20_body">•В течении 24 часов после донации избегайте тяжелых физических и спортивных нагрузок, подъема тяжестей, в том числе сумок. Полноценно и регулярно питайтесь, и выпивайте не менее 2 литров жидкости в день. Воздержитесь от употребления алкоголя.</text:p>
      <text:p text:style-name="Text_20_body">В соответствии с Постановлением Правительства Москвы доноры-реконвалесценты плазмы CovRec получают стимулирующие выплаты. Объем разовой донации должен составлять не менее 300 и не более 600 мл (+/-10%). Подробнее о процедуре сдачи крови можно узнать на <text:a xlink:type="simple" xlink:href="https://mosgorzdrav.ru/plazma" office:name=""><text:span text:style-name="Definition">сайте</text:span></text:a>.</text:p>
      <text:p text:style-name="Text_20_body"><text:line-break/></text:p>
      <text:p text:style-name="Text_20_body">Адрес страницы: <text:a xlink:type="simple" xlink:href="http://matushkino.mos.ru/presscenter/news/detail/10065121.html" office:name=""><text:span text:style-name="Definition">http://matushkino.mos.ru/presscenter/news/detail/10065121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3T06:49:15Z</meta:creation-date>
    <dc:date>2023-06-03T06:49:15Z</dc:date>
  </office:meta>
</office:document-meta>
</file>