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борьбы-с-распространением-covid-19-в-москве-с-28-октября-начнутся-нерабочие-дни"/>Для борьбы с распространением COVID-19 в Москве с 28 октября начнутся нерабочие дни<text:bookmark-end text:name="для-борьбы-с-распространением-covid-19-в-москве-с-28-октября-начнутся-нерабочие-дни"/></text:h>
      <text:p text:style-name="First_20_paragraph">21.10.2021</text:p>
      <text:p text:style-name="Text_20_body">С 28 октября в Москве будут введены дополнительные ограниченные мероприятия, связанные с распространением коронавирусной инфекции. «Длинные выходные» продлятся до 7 ноября.</text:p>
      <text:p text:style-name="Text_20_body">В данный период в городе должна быть приостановлена работа всех предприятий и организаций, кроме тех, которые обеспечивают функционирование городской инфраструктуры, предприятий непрерывного цикла и некоторых других, чья деятельность не может быть прекращена в соответствии с Указом Президента Российской Федерации. <text:a xlink:type="simple" xlink:href="https://www.mos.ru/authority/documents/doc/47279220/" office:name=""><text:span text:style-name="Definition">Указ</text:span></text:a> об этом подписал Мэр Москвы Сергей Собянин.</text:p>
      <text:p text:style-name="Text_20_body">Часть учреждений и организаций на это время приостановит свою работу. Например, предприятия общественного питания смогут работать только на вынос и на доставку. В число исключений попали столовые и кафе в отелях, гостиницах, на предприятиях и в вузах. Также не будут работать предприятия развлечений, красоты и спорта, игровые комнаты, места проведения мастер-классов.</text:p>
      <text:p text:style-name="Text_20_body">С 28 октября по 7 ноября стоматологические клиники будут работать только на экстренные случаи. Остальные медицинские организации во время ограничений продолжат оказывать плановую помощь. Экстренная помощь сохраняется в полном объеме.</text:p>
      <text:p text:style-name="Text_20_body">Также продолжат свою работу аптеки, продовольственные магазины и точки продаж продукции первой необходимости.</text:p>
      <text:p text:style-name="Text_20_body"><text:line-break/></text:p>
      <text:p text:style-name="Text_20_body">Адрес страницы: <text:a xlink:type="simple" xlink:href="http://matushkino.mos.ru/presscenter/news/detail/10344016.html" office:name=""><text:span text:style-name="Definition">http://matushkino.mos.ru/presscenter/news/detail/1034401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19:17:25Z</meta:creation-date>
    <dc:date>2023-05-31T19:17:25Z</dc:date>
  </office:meta>
</office:document-meta>
</file>