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стартует-прием-заявок-на-участие-в-ежегодном-конкурсе-лучший-реализованный-проект-в-области-строительства---лёвкин"/>1 апреля стартует прием заявок на участие в ежегодном конкурсе «Лучший реализованный проект в области строительства» - Лёвкин<text:bookmark-end text:name="апреля-стартует-прием-заявок-на-участие-в-ежегодном-конкурсе-лучший-реализованный-проект-в-области-строительства---лёвкин"/></text:h>
      <text:p text:style-name="First_20_paragraph">26.03.2022</text:p>
      <text:p text:style-name="Text_20_body">1 апреля начинается прием заявок на участие в конкурсе «Лучший реализованный проект в области строительства». В этом году мероприятие проводится в 23-й раз. Об этом рассказал руководитель Департамента градостроительной политики города Москвы Сергей Лёвкин.</text:p>
      <text:p text:style-name="Text_20_body">По словам Лёвкина, заявки принимаются по 12 номинациям. К участию допускаются объекты капитального строительства, введенные в эксплуатацию в 2021 году, а также отреставрированные объекты культурного наследия, акты приемки работ по которым выданы в течение 2021 года.</text:p>
      <text:p text:style-name="Text_20_body">Номинации конкурса в 2022 году:</text:p>
      <text:p text:style-name="Text_20_body">1) многоквартирные дома категории «стандартное жилье»;</text:p>
      <text:p text:style-name="Text_20_body">2) многоквартирные дома повышенной комфортности;</text:p>
      <text:p text:style-name="Text_20_body">3) объекты спортивного назначения;</text:p>
      <text:p text:style-name="Text_20_body">4) объекты учебно-образовательного и учебно-воспитательного назначения;</text:p>
      <text:p text:style-name="Text_20_body">5) лечебно-оздоровительные объекты;</text:p>
      <text:p text:style-name="Text_20_body">6) гостиницы;</text:p>
      <text:p text:style-name="Text_20_body">7) офисные здания и деловые центры;</text:p>
      <text:p text:style-name="Text_20_body">8) многофункциональные комплексы и торговые центры;</text:p>
      <text:p text:style-name="Text_20_body">9) объекты культурно-просветительского назначения;</text:p>
      <text:p text:style-name="Text_20_body">10) объекты улично-дорожной сети;</text:p>
      <text:p text:style-name="Text_20_body">11) объекты метрополитена и железнодорожного транспорта;</text:p>
      <text:p text:style-name="Text_20_body">12) реставрация и приспособление объектов культурного наследия для современного использования.</text:p>
      <text:p text:style-name="Text_20_body">«Ежегодно для каждой номинации разрабатывается ряд критериев, которые учитываются Городской конкурсной комиссией при выставлении оценок. Помимо архитектурных, проектных и дизайнерских решений члены комиссии принимают во внимание степень интеграции объекта в окружающую среду, его транспортную доступность, благоустройство, применение передовых строительных технологий и нестандартных решений», - объяснил руководитель Департамента.</text:p>
      <text:p text:style-name="Text_20_body">Лёвкин уточнил, что заявки принимаются до 31 мая через информационный ресурс «Кабинет застройщика» Информационно-аналитической системы управления градостроительной деятельностью.</text:p>
      <text:p text:style-name="Text_20_body">Он добавил, что, следуя ежегодной традиции, победителей будут определять не только члены Городской конкурсной комиссии, но и горожане в рамках голосований, организованных на трех площадках: портале «Активный гражданин», выставке конкурсных проектов и на сайте конкурса.</text:p>
      <text:p text:style-name="Text_20_body">«Награждение победителей Мэром Москвы Сергеем Собяниным традиционно пройдет в канун праздника Дня строителя, в августе 2022 года», - напомнил руководитель Департамента.</text:p>
      <text:p text:style-name="Text_20_body">Подробнее с условиями и порядком участия в конкурсе, а также лучшими проектами прошлых лет можно ознакомиться на официальном сайте мероприятия - <text:a xlink:type="simple" xlink:href="https://moscowbestproject.ru/" office:name=""><text:span text:style-name="Definition"><text:span text:style-name="T1">https://moscowbestproject.ru/</text:span></text:span></text:a> .</text:p>
      <text:p text:style-name="Text_20_body"><text:bookmark text:name="id__GoBack"/>По вопросам участия можно обратиться в Оргкомитет, направив письмо на адрес электронной почты <text:a xlink:type="simple" xlink:href="mailto:info@moscowbestproject.ru" office:name=""><text:span text:style-name="Definition"><text:span text:style-name="T1">info@moscowbestproject.ru</text:span></text:span></text:a> 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tushkino.mos.ru/presscenter/news/detail/10704936.html" office:name=""><text:span text:style-name="Definition">http://matushkino.mos.ru/presscenter/news/detail/1070493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23:50:05Z</meta:creation-date>
    <dc:date>2023-06-06T23:50:05Z</dc:date>
  </office:meta>
</office:document-meta>
</file>