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реестр-в-москве-создается-единая-электронная-картографическая-основа"/>Росреестр: в Москве создается единая электронная картографическая основа<text:bookmark-end text:name="росреестр-в-москве-создается-единая-электронная-картографическая-основа"/></text:h>
      <text:p text:style-name="First_20_paragraph">30.03.2022</text:p>
      <text:h text:style-name="Heading_20_1" text:outline-level="1"><text:bookmark-start text:name="section"/><text:bookmark-end text:name="section"/></text:h>
      <text:p text:style-name="First_20_paragraph">На площадке Управления Росреестра по Москве состоялось совещание с фондодержателями пространственных данных столицы, в рамках которого обсудили приоритетные проекты Росреестра, а также ход их реализации в московском регионе. Участниками встречи стали представители ФГБУ «Федеральный научно-технический центр геодезии, картографии и инфраструктуры пространственных данных», ГБУ «Мосгоргеотрест», а также Комитета по архитектуре и градостроительству города Москвы.<text:line-break/></text:p>
      <text:p text:style-name="Text_20_body">Как отметил руководитель Управления Росреестра по Москве Игорь Майданов, в настоящее время ФГБУ «Центр геодезии, картографии и ИПД» в рамках Национальной программы «Цифровая экономика Российской Федерации» создает федеральную сеть геодезических станций (ФСГС), призванную интегрировать существующие государственные и частные дифференциальные геодезические станции в единый центр обработки данных.</text:p>
      <text:p text:style-name="Text_20_body">Наиболее крупной дифференциальной сетью на территории столицы является созданная ГБУ «Мосгоргеотрест» система навигационно-геодезического обеспечения Москвы (СНГО), обеспечивающая покрытие всей территории города и прилегающих районов Московской и Калужской областей.</text:p>
      <text:p text:style-name="Text_20_body"><text:span text:style-name="T1">«Совместное применение действующих государственных и частных геодезических станций – наиболее эффективный метод в общемировой практике для повышения точности определения координат,</text:span> — подчеркнул Игорь Майданов, — <text:span text:style-name="T1">Необходимо детально проработать вопрос вхождения СНГО в ФСГС и подготовить к заключению между ведомствами соглашение о сотрудничестве»</text:span>.</text:p>
      <text:p text:style-name="Text_20_body">Кроме того, в рамках мероприятия представители ведомств отдельно обсудили другой приоритетный проект Росреестра по созданию и обновлению Единой электронной картографической основы (ЕЭКО), представляющую собой систематизированный свод пространственных данных в виде цифровых карт и планов. Точность ЕЭКО позволяет использовать ее в различных геоинформационных системах в качестве картографической основы, а также для решения различных прикладных и расчетных задач.</text:p>
      <text:p text:style-name="Text_20_body"><text:span text:style-name="T1">«Из регионального фонда пространственных данных, оператором которого также является ГБУ «Мосгоргеотрест», переданы картографические материалы для их включения в ЕЭКО Москвы. Учитывая значительный объем материалов ФГБУ «Центр геодезии, картографии и ИПД» планируется завершение этой работы до конца текущего года. После завершения всех мероприятий наполнение ЕЭКО Москвы составит около 52%»,</text:span> — добавил Игорь Майданов.</text:p>
      <text:p text:style-name="Text_20_body">Участники совещания наметили дальнейший план действий и взаимодействия между ведомствами для создания московского сегмента ФСГС и наполнения ЕЭКО Москвы до 100%.</text:p>
      <text:p text:style-name="Text_20_body">Об Управлении Росреестра по Москве</text:p>
      <text:p text:style-name="Text_20_body">На территории Москвы функции по организации единой системы государственного кадастрового учета недвижимости, государственной регистрации прав на недвижимое имущество и сделок с ним, а также инфраструктуры пространственных данных осуществляет Управление Федеральной службы государственной регистрации, кадастра и картографии по Москве (Управление Росреестра по Москве). Руководителем Управления Росреестра по Москве является Игорь Майданов.</text:p>
      <text:p text:style-name="Text_20_body"><text:line-break/></text:p>
      <text:p text:style-name="Text_20_body">Адрес страницы: <text:a xlink:type="simple" xlink:href="http://matushkino.mos.ru/presscenter/news/detail/10714505.html" office:name=""><text:span text:style-name="Definition">http://matushkino.mos.ru/presscenter/news/detail/10714505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5T01:55:04Z</meta:creation-date>
    <dc:date>2023-09-05T01:55:04Z</dc:date>
  </office:meta>
</office:document-meta>
</file>