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икрон-принимает-участие-в-выставке-мой-район"/>«Микрон» принимает участие в выставке «Мой район»<text:bookmark-end text:name="микрон-принимает-участие-в-выставке-мой-район"/></text:h>
      <text:p text:style-name="First_20_paragraph">08.08.2022</text:p>
      <text:p text:style-name="Text_20_body">На стенде Правительства Москвы представлены достижения резидентов особой экономической зоны «Технополис «Москва», направленные на создание качественной, привлекательной и уютной городской среды и комфортных условий жизни мегаполиса, в том числе проекты Микрона для транспортной инфраструктуры, банковской сферы, ID-документы, модульная цифровая СКУД «Электронная проходная Микрон» М22.</text:p>
      <text:p text:style-name="Text_20_body">Выставка проходит в рамках проекта одноименной столичной программы, нацеленной на системное и гармоничное благоустройство всех районов мегаполиса, и рассказывает о результатах и планах ее реализации.</text:p>
      <text:p text:style-name="Text_20_body">Подробности на официальном <text:a xlink:type="simple" xlink:href="https://www.mos.ru/mayor/themes/3299/8471050/" office:name=""><text:span text:style-name="Definition">сайте</text:span></text:a> мэра Москвы.</text:p>
      <text:p text:style-name="Text_20_body"><text:line-break/></text:p>
      <text:p text:style-name="Text_20_body">Адрес страницы: <text:a xlink:type="simple" xlink:href="http://matushkino.mos.ru/presscenter/news/detail/10979697.html" office:name=""><text:span text:style-name="Definition">http://matushkino.mos.ru/presscenter/news/detail/10979697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3:51Z</meta:creation-date>
    <dc:date>2023-05-26T12:53:51Z</dc:date>
  </office:meta>
</office:document-meta>
</file>