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-2-микрорайоне-зеленограда-планируется-построить-жилой-дом-с-объектом-образования"/>Во 2 микрорайоне Зеленограда планируется построить жилой дом с объектом образования<text:bookmark-end text:name="во-2-микрорайоне-зеленограда-планируется-построить-жилой-дом-с-объектом-образования"/></text:h>
      <text:p text:style-name="First_20_paragraph">11.09.2022</text:p>
      <text:p text:style-name="Text_20_body">Земельный участок на улице Летчика Полагушина общей площадью 1,7 гектара, предназначенный для строительства жилья, будет выставлен на торги. Данное решение было принято 25 августа на заседании Градостроительно-земельной комиссии Москвы.</text:p>
      <text:p text:style-name="Text_20_body">Жилой дом общей площадью 33,2 тысячи кв. метров с образовательным объектом планируется возвести на пустыре между взрослой поликлиникой и многоярусной парковкой, на месте снесенных в свое время четырехэтажных «хрущевок». По информации председателя Москомстройинвеста Анастасии Пятовой, в настоящее время на участке нет никаких капитальных строений.</text:p>
      <text:p text:style-name="Text_20_body">Фото: <text:a xlink:type="simple" xlink:href="https://www.mos.ru/" office:name=""><text:span text:style-name="Definition">https://www.mos.ru</text:span></text:a></text:p>
      <text:p text:style-name="Text_20_body"><text:line-break/></text:p>
      <text:p text:style-name="Text_20_body">Адрес страницы: <text:a xlink:type="simple" xlink:href="http://matushkino.mos.ru/presscenter/news/detail/11043864.html" office:name=""><text:span text:style-name="Definition">http://matushkino.mos.ru/presscenter/news/detail/11043864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5T06:23:40Z</meta:creation-date>
    <dc:date>2024-09-25T06:23:40Z</dc:date>
  </office:meta>
</office:document-meta>
</file>