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очь-с-15-на-16-октября-будет-перекрыта-привокзальная-площадь"/>В ночь с 15 на 16 октября будет перекрыта Привокзальная площадь<text:bookmark-end text:name="в-ночь-с-15-на-16-октября-будет-перекрыта-привокзальная-площадь"/></text:h>
      <text:p text:style-name="First_20_paragraph">13.10.2022</text:p>
      <text:p text:style-name="Text_20_body">В связи с началом строительства павильона №2 в рамках реконструкции станции Крюково в ночь с 15 на 16 октября будет перекрыта Привокзальная площадь.</text:p>
      <text:p text:style-name="Text_20_body">Будут закрыты большая турникетная линейка у платформы № 1 и вход в малый тоннель.</text:p>
      <text:p text:style-name="Text_20_body">Вход на платформы № 1 и № 3 будет осуществляться через большой тоннель.</text:p>
      <text:p text:style-name="Text_20_body">На платформу № 1 пассажиры также смогут пройти через турникетную линейку у городского туалета, а на платформу № 4 – через временный транзитный мост.</text:p>
      <text:p text:style-name="Text_20_body"><text:line-break/></text:p>
      <text:p text:style-name="Text_20_body">Адрес страницы: <text:a xlink:type="simple" xlink:href="http://matushkino.mos.ru/presscenter/news/detail/11104506.html" office:name=""><text:span text:style-name="Definition">http://matushkino.mos.ru/presscenter/news/detail/1110450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13:48:50Z</meta:creation-date>
    <dc:date>2023-06-03T13:48:50Z</dc:date>
  </office:meta>
</office:document-meta>
</file>