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района-матушкино-провела-акцию-георгиевская-ленточка"/>Молодежная палата района Матушкино провела акцию «Георгиевская ленточка»<text:bookmark-end text:name="молодежная-палата-района-матушкино-провела-акцию-георгиевская-ленточка"/></text:h>
      <text:p text:style-name="First_20_paragraph">10.05.2023</text:p>
      <text:p text:style-name="Text_20_body">5 мая 2023 года Молодежная палата района Матушкино провела акцию «Георгиевская ленточка», приуроченную ко Дню Победы.</text:p>
      <text:p text:style-name="Text_20_body">В ходе проведения акции более 150 жителей получили ленточку и памятку о том как правильно ее использовать.</text:p>
      <text:p text:style-name="Text_20_body">Девиз акции - «Я помню, я горжусь».</text:p>
      <text:p text:style-name="Text_20_body">Главная цель акции – не дать забыть молодому поколению, кто и какой ценой выиграл самую страшную войну , чьими наследниками мы остаемся, чем и кем должны гордиться, о ком помнить!</text:p>
      <text:p text:style-name="Text_20_body"><text:line-break/></text:p>
      <text:p text:style-name="Text_20_body">Адрес страницы: <text:a xlink:type="simple" xlink:href="http://matushkino.mos.ru/presscenter/news/detail/11578094.html" office:name=""><text:span text:style-name="Definition">http://matushkino.mos.ru/presscenter/news/detail/1157809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1:48Z</meta:creation-date>
    <dc:date>2023-05-26T13:11:48Z</dc:date>
  </office:meta>
</office:document-meta>
</file>