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ение-мосэнерго-в-4-микрорайоне-разрисуют-молодые-художники"/>Строение «Мосэнерго» в 4 микрорайоне разрисуют молодые художники<text:bookmark-end text:name="строение-мосэнерго-в-4-микрорайоне-разрисуют-молодые-художники"/></text:h>
      <text:p text:style-name="First_20_paragraph">03.07.2023</text:p>
      <text:p text:style-name="Text_20_body">03.07.2023</text:p>
      <text:p text:style-name="Text_20_body">Строение «Мосэнерго», расположенное между корпусами 433 и 455, разрисуют молодые художники – участники городского конкурса граффити «Стены». На портале «Активный гражданин» идет <text:a xlink:type="simple" xlink:href="https://ag.mos.ru/poll/15098" office:name="https://ag.mos.ru/poll/15098"><text:span text:style-name="Definition">голосование</text:span></text:a> за варианты рисунков.</text:p>
      <text:p text:style-name="Text_20_body">Предлагается три варианта в стиле граффити. Это зимний пейзаж, летний с ромашками и море на закате. Проголосовать за рисунок могут все желающие, зарегистрированные на портале. Это общегородской опрос – предлагают выбрать рисунки на нежилых строениях в разных округах Москвы.</text:p>
      <text:p text:style-name="Text_20_body">Молодежный открытый конкурс граффити «Стены» проходит в Москве впервые. Его участниками стали москвичи от 14 до 35 лет: студенты художественных направлений вузов столицы, представители сообщества граффитистов Москвы, ученики и специалисты частных школ граффити города. Каждый участник выбрал округ и объект на интерактивной карте, а затем разработал макет изображения. На первом этапе конкурса эксперты выбрали 33 лучшие работы — по три для каждого строения.</text:p>
      <text:p text:style-name="Text_20_body"><text:span text:style-name="T1">Фото cms.ag.mos.ru</text:span></text:p>
      <text:p text:style-name="Text_20_body"><text:line-break/></text:p>
      <text:p text:style-name="Text_20_body">Адрес страницы: <text:a xlink:type="simple" xlink:href="http://matushkino.mos.ru/presscenter/news/detail/11690787.html" office:name=""><text:span text:style-name="Definition">http://matushkino.mos.ru/presscenter/news/detail/1169078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7T03:37:00Z</meta:creation-date>
    <dc:date>2024-07-27T03:37:00Z</dc:date>
  </office:meta>
</office:document-meta>
</file>