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ция-нелегал---2023"/>Операция «Нелегал - 2023»<text:bookmark-end text:name="операция-нелегал---2023"/></text:h>
      <text:p text:style-name="First_20_paragraph">24.07.2023</text:p>
      <text:p text:style-name="Text_20_body">24.07.2023</text:p>
      <text:p text:style-name="Text_20_body">Главным управлением Министерства внутренних дел Российской Федерации по городу Москве (далее — ГУ МВД России по г. Москве) в целях усиления контроля за состоянием правопорядка и общественной безопасности, пресечения правонарушений в сфере миграционного законодательства Российской Федерации на территории города Москвы с 19.06.2023 по 25.06.2023 проведена комплексная оперативно-профилактическая операция «Нелегал - 2023» (далее — комплексная операция).</text:p>
      <text:p text:style-name="Text_20_body">По итогам реализации комплексной операции на объектах строительства, промышленных предприятий, транспортной инфраструктуры, потребительского рынка и услуг населению, жилищно-коммунального хозяйства, гостиничного хозяйства и иных объектах к административной ответственности привлечены иностранные граждане, незаконно находящиеся и осуществляющие трудовую деятельность на территории Российской Федерации, а также их работодатели за незаконное привлечение иностранных граждан к трудовой деятельности.</text:p>
      <text:p text:style-name="Text_20_body">В целях обеспечения непрерывного цикла работ на объектах городской инфраструктуры организации/учреждения/работодатели, привлекающие массово иностранную рабочую силу, должны неукоснительно соблюдать положения миграционного и трудового законодательства.</text:p>
      <text:p text:style-name="Text_20_body">В соответствии с положениями Федерального закона от 25.07.2002 № 115-ФЗ «О правовом положении иностранных граждан в Российской Федерации» работодатель и заказчик работ (услуг) имеют право привлекать и использовать иностранных работников, прибывших в Российскую Федерацию в порядке, не требующем оформления визы (граждан Азербайджана, Молдавии, Таджикистана, Узбекистана (далее — иностранный работник)), при наличии у них действующего (оплаченного) патента на осуществление трудовой деятельности (далее — патент).</text:p>
      <text:p text:style-name="Text_20_body">Работодатель обязан ежемесячно контролировать оплату иностранным работником патента, допуск работодателем иностранного гражданина к работе с неоплаченным патентом влечет административную — ответственность для работодателя, предусмотренную Кодексом Российской Федерации об административных правонарушениях (далее – КоАП РФ) за незаконное привлечение иностранного работника к трудовой деятельности без патента. При этом работодатель или заказчик работ (услуг) не вправе привлекать иностранного работника к трудовой деятельности вне пределов субъекта Российской Федерации, на территории которого данному иностранному работнику выдан патент.</text:p>
      <text:p text:style-name="Text_20_body">В соответствии с КоАП РФ за нарушение работодателем или заказчиком работ (услуг) указанных правил за каждого незаконно привлеченного иностранного работника к трудовой деятельности в городе Москве предусмотрена административная ответственность в виде наложения административного штрафа на граждан в размере от 5 тыс. руб. до 7 тыс. руб.; на должностных лиц – от 35 тыс. руб. до 70 тыс. руб.; на юридических лиц – от 400 тыс. руб. до 1 млн руб. либо административное приостановление деятельности на срок от 14 до 90 суток.</text:p>
      <text:p text:style-name="Text_20_body">В целях соблюдения требований миграционного законодательства при привлечении к трудовой деятельности иностранных работников – граждан государств – членов ЕАЭС (Киргизия, Казахстан, Армения), а также граждан Украины работодателю рекомендуется осуществлять контроль за наличием у иностранных работников документов, подтверждающих прохождение ими обязательной дактилоскопической регистрации и фотографирования (однократно), а также действующих медицинских документов, подтверждающих отсутствие инфекционных заболеваний, представляющих опасность для окружающих (далее – обязательные процедуры).</text:p>
      <text:p text:style-name="Text_20_body">Действующий порядок оформления патентов и прохождения обязательных процедур простой и прозрачный. Для оформления (переоформления) патента и прохождения обязательных процедур иностранный работник может обратиться в Государственное бюджетное учреждение города Москвы «Многофункциональный миграционный центр» (далее – ГБУ «Миграционный центр»), которое является единственной уполномоченной организацией по приему от иностранных граждан заявлений на оформление патента.</text:p>
      <text:p text:style-name="Text_20_body">Более подробная информация о порядке оформления патента, прохождения обязательных процедур и стоимости услуг предоставлена на официальном сайте ГБУ «Миграционный центр» (http://mc.mos.ru), на котором также функционируют online-сервисы, позволяющие проверить готовность документов, совершить оплату патента.</text:p>
      <text:p text:style-name="Text_20_body"><text:line-break/></text:p>
      <text:p text:style-name="Text_20_body">Адрес страницы: <text:a xlink:type="simple" xlink:href="http://matushkino.mos.ru/presscenter/news/detail/11731357.html" office:name=""><text:span text:style-name="Definition">http://matushkino.mos.ru/presscenter/news/detail/1173135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2T00:31:30Z</meta:creation-date>
    <dc:date>2023-12-02T00:31:30Z</dc:date>
  </office:meta>
</office:document-meta>
</file>