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.-юности-молодежная-палата-района-матушкино-проведено-мероприятие-наш-двор-добрые-соседи"/>На пл. Юности Молодежная палата района Матушкино проведено мероприятие «Наш двор, добрые соседи»<text:bookmark-end text:name="на-пл.-юности-молодежная-палата-района-матушкино-проведено-мероприятие-наш-двор-добрые-соседи"/></text:h>
      <text:p text:style-name="First_20_paragraph">26.07.2023</text:p>
      <text:p text:style-name="Text_20_body">26.07.2023</text:p>
      <text:p text:style-name="Text_20_body">21 июля на пл. Юности Молодежная палата района Матушкино совместно с АНО Социально-культурным «Центром внимания» и региональной общественной организацией инвалидов «Алые паруса» провели мероприятие «Наш двор, добрые соседи». </text:p>
      <text:p text:style-name="Text_20_body">Более 40 жителей нашего района приняли участие в локациях мероприятия, даже взрослые не остались равнодушными и проходили задания вместе с детьми.</text:p>
      <text:p text:style-name="Text_20_body">На мероприятии были организованы зоны: спортивные, творческие, интеллектуальные.</text:p>
      <text:p text:style-name="Text_20_body">Все участники получили подарки и хорошее настроение</text:p>
      <text:p text:style-name="Text_20_body">Мы ждем Вас на наших мероприятиях снова</text:p>
      <text:p text:style-name="Text_20_body">30 июля в 19:00 Березовая аллея д.6-6а</text:p>
      <text:p text:style-name="Text_20_body"><text:line-break/></text:p>
      <text:p text:style-name="Text_20_body">Адрес страницы: <text:a xlink:type="simple" xlink:href="http://matushkino.mos.ru/presscenter/news/detail/11737226.html" office:name=""><text:span text:style-name="Definition">http://matushkino.mos.ru/presscenter/news/detail/1173722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4:23:06Z</meta:creation-date>
    <dc:date>2025-02-12T04:23:06Z</dc:date>
  </office:meta>
</office:document-meta>
</file>