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несколько-жилых-домов-в-районе-матушкино-ожидает-капитальный-ремонт"/>Несколько жилых домов в районе Матушкино ожидает капитальный ремонт<text:bookmark-end text:name="несколько-жилых-домов-в-районе-матушкино-ожидает-капитальный-ремонт"/></text:h>
      <text:p text:style-name="First_20_paragraph">04.10.2023</text:p>
      <text:p text:style-name="Text_20_body"><text:span text:style-name="T1">04.10.2023</text:span></text:p>
      <text:p text:style-name="Text_20_body">В следующем году запланирован капремонт в 17-ти жилых домах Зеленограда. Это разные работы – в одних домах только починят крышу, в других проведут комплексные работы.</text:p>
      <text:p text:style-name="Text_20_body">Адреса утверждены Фондом капитального ремонта, но могут меняться. Об этом <text:a xlink:type="simple" xlink:href="https://zelenograd-news.ru/news/society/kakie_doma_v_zelenograde_kapitalno_otremontiruyut_v_2024_godu/" office:name=""><text:span text:style-name="Definition">сообщает</text:span></text:a> медиакомпания «Зеленоград сегодня».</text:p>
      <text:p text:style-name="Text_20_body">В районе Матушкино запланирован капремонт нескольких домов:</text:p>
      <text:list text:style-name="L1">
        <text:list-item>
          <text:p text:style-name="P1"><text:span text:style-name="T1">Корпус 145</text:span>: ремонт инженерных систем канализации, теплоснабжения, ремонт подъездов.</text:p>
        </text:list-item>
        <text:list-item>
          <text:p text:style-name="P1"><text:span text:style-name="T1">Площадь Юности, дом 4</text:span>: ремонт инженерных систем канализации, дымоудаления и противопожарной автоматики, пожарного водопровода, кровли.</text:p>
        </text:list-item>
        <text:list-item>
          <text:p text:style-name="P1"><text:span text:style-name="T1">Площадь Юности, дом 5</text:span>: ремонт инженерных систем канализации, дымоудаления и противопожарной автоматики, ремонт подъездов</text:p>
        </text:list-item>
        <text:list-item>
          <text:p text:style-name="P1"><text:span text:style-name="T1">Корпус 200Б</text:span>: ремонт инженерных систем канализации.</text:p>
        </text:list-item>
      </text:list>
      <text:p text:style-name="First_20_paragraph">Адресный перечень домов приводится в <text:a xlink:type="simple" xlink:href="https://fond.mos.ru/regional-system-overhaul/regulations/11807568/" office:name=""><text:span text:style-name="Definition">распоряжении</text:span></text:a> Департамента капитального ремонта. Эти списки могут уточняться и дополняться в течение года.</text:p>
      <text:p text:style-name="Text_20_body">Фото mos.ru</text:p>
      <text:p text:style-name="Text_20_body"><text:line-break/></text:p>
      <text:p text:style-name="Text_20_body">Адрес страницы: <text:a xlink:type="simple" xlink:href="http://matushkino.mos.ru/presscenter/news/detail/11865300.html" office:name=""><text:span text:style-name="Definition">http://matushkino.mos.ru/presscenter/news/detail/1186530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10:26:11Z</meta:creation-date>
    <dc:date>2023-10-04T10:26:11Z</dc:date>
  </office:meta>
</office:document-meta>
</file>