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чала-октября-на-капитальный-ремонт-переведены-13-лифтов-в-матушкино"/>С начала октября на капитальный ремонт переведены 13 лифтов в Матушкино<text:bookmark-end text:name="с-начала-октября-на-капитальный-ремонт-переведены-13-лифтов-в-матушкино"/></text:h>
      <text:p text:style-name="First_20_paragraph">16.10.2023</text:p>
      <text:p text:style-name="Text_20_body"><text:span text:style-name="T1">16.10.2023</text:span></text:p>
      <text:p text:style-name="Text_20_body">В районе Матушкино продолжаются работы по капитальному ремонту лифтового оборудования в жилых домах.</text:p>
      <text:p text:style-name="Text_20_body">Как рассказал глава управы района Матушкино Антон Гущин, с начала октября на капитальную замену были остановлены 13 лифтов – 6 пассажирских лифтов в корпусе 403 (подъезды 1-6) и 7 грузовых лифтов в корпусе 456 (подъезды 1-7). Завершить работы в корпусе 403 планируется в середине ноября, а в корпусе 456 – в конце года.</text:p>
      <text:p text:style-name="Text_20_body">Вместе с тем, на капитальном ремонте находятся 4 лифта в корпусе 237, 4 лифта в корпусе 107в, 2 лифта в корпусе 107г и 1 лифт в доме 5 на площади Юности. Часть из них уже запущена. Остальные будут запущены до середины ноября.</text:p>
      <text:p text:style-name="Text_20_body"><text:line-break/></text:p>
      <text:p text:style-name="Text_20_body">Адрес страницы: <text:a xlink:type="simple" xlink:href="http://matushkino.mos.ru/presscenter/news/detail/11903262.html" office:name=""><text:span text:style-name="Definition">http://matushkino.mos.ru/presscenter/news/detail/1190326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6T09:55:59Z</meta:creation-date>
    <dc:date>2023-10-16T09:55:59Z</dc:date>
  </office:meta>
</office:document-meta>
</file>