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еленоградские-пожарные-провели-учения-в-тск-мосэнерго"/>Зеленоградские пожарные провели учения в «ТСК Мосэнерго»<text:bookmark-end text:name="зеленоградские-пожарные-провели-учения-в-тск-мосэнерго"/></text:h>
      <text:p text:style-name="First_20_paragraph">10.11.2023</text:p>
      <text:p text:style-name="Text_20_body"><text:span text:style-name="T1">10.11.2023</text:span></text:p>
      <text:p text:style-name="Text_20_body">Зеленоградские пожарные провели пожарно-тактические учения по тушению условного пожара и проведению аварийно-спасательных работ на объекте жизнеобеспечения, а именно в Зеленоградском филиале ООО «ТСК Мосэнерго».</text:p>
      <text:p text:style-name="Text_20_body">По тактической задумке, в результате нарушения работы газовых горелок произошел взрыв газовоздушной смеси в топке котла с последующим пожаром в машинном зале главного корпуса. В следствии чего происходит интенсивное горение с выделением большого количества дыма. Двое сотрудников станции оказались отрезаны от путей, еще один человек просит помощи с кровли здания.</text:p>
      <text:p text:style-name="Text_20_body">В рамках учений было отработано взаимодействие с администрацией объекта и пожарно-спасательными подразделениями, кроме того, в ходе тренировки были отточены основные практические навыки в соответствии со спецификой объекта.</text:p>
      <text:p text:style-name="Text_20_body">– Проведя все необходимые действия по спасению людей и тушению возгорания бойцы чрезвычайного ведомства успешно справились с поставленными перед ними задачами, – подытожил руководитель практических занятий подполковник внутренней службы Дмитрий Смирнов.</text:p>
      <text:p text:style-name="Text_20_body">Фото Управление МЧС по ЗелАО</text:p>
      <text:p text:style-name="Text_20_body"><text:line-break/></text:p>
      <text:p text:style-name="Text_20_body">Адрес страницы: <text:a xlink:type="simple" xlink:href="http://matushkino.mos.ru/presscenter/news/detail/11966909.html" office:name=""><text:span text:style-name="Definition">http://matushkino.mos.ru/presscenter/news/detail/11966909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0T15:02:06Z</meta:creation-date>
    <dc:date>2024-02-10T15:02:06Z</dc:date>
  </office:meta>
</office:document-meta>
</file>