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еленограде-подвели-итоги-работы-учебно-методического-центра-по-гоичс"/>В Зеленограде подвели итоги работы Учебно-методического центра по ГОиЧС<text:bookmark-end text:name="в-зеленограде-подвели-итоги-работы-учебно-методического-центра-по-гоичс"/></text:h>
      <text:p text:style-name="First_20_paragraph">27.11.2023</text:p>
      <text:p text:style-name="Text_20_body"><text:span text:style-name="T1">27.11.2023</text:span></text:p>
      <text:p text:style-name="Text_20_body">Одна из главных задач ГКУ ДПО «Учебно-методический центр по гражданской обороне и чрезвычайным ситуациям города Москвы» (ГКУ ДПО «УМЦ ГО и ЧС») – реализация программ обучения в области ГО, защиты населения и территорий от ЧС природного и техногенного характера, обеспечения пожарной безопасности и безопасности людей на водных объектах в пределах Плана комплектования, устанавливаемого ежегодно Правительством Москвы.</text:p>
      <text:p text:style-name="Text_20_body">В филиале ГКУ ДПО «УМЦ ГО и ЧС» по Северо-Западному и Зеленоградскому административным округам преподавание всех дисциплин проводится на высоком, профессиональном уровне. Преподаватели дают возможность слушателям получить глубокие знания и практические навыки по вопросам организации и выполнения мероприятий гражданской обороны, предупреждения и ликвидации чрезвычайных ситуаций. Обучают в УМЦ по различным категориям, в т.ч. членов комиссий по повышению устойчивости функционирования предприятий, работающих при ЧС (ПУФ), комиссий по предупреждению и ликвидации чрезвычайных ситуаций (КЧС), эвакуационных комиссий, командиров (начальников) групп (звеньев, команд) нештатных формирований гражданской обороны (НФГО) и другое.</text:p>
      <text:p text:style-name="Text_20_body">– Мы смогли сориентироваться в сложных условиях возросших требований к подготовке слушателей, ведем подготовку в очном, в очно-заочном и дистанционном формате, обучение проводят преподаватели как теоретической части, так и с практической отработкой вопросов обучения, – рассказывает старший преподаватель УМЦ Александр Степуленко. – За три квартала текущего года нами подготовлено более 650 слушателей по различным дисциплинам.</text:p>
      <text:p text:style-name="Text_20_body">Так же сотрудники Управления по Зеленоградскому АО Департамента ГОЧС и ПБ несколько раз в год проходят обучение по охране труда и правилам оказания первой помощи.</text:p>
      <text:p text:style-name="Text_20_body">Также за прошедший период этого года, сотрудники УМЦ принимали участие в подведении итогов деятельности окружного звена МГСЧС ЗелАО, выставке передового учебного оборудования, используемого в повседневной работе для обучения слушателей, в различных этапах окружных и городских соревнований на лучшее нештатное формирование по ликвидации происшествий. На постоянной основе преподаватели центра оказывают методическую помощь УКП районов округа, по обучению и консультированию неработающего населения, обращавшегося на УКП по вопросам защиты от ЧС.</text:p>
      <text:p text:style-name="Text_20_body">Напоминаем ознакомиться с графиком обучения можно на <text:a xlink:type="simple" xlink:href="https://umcgochs.mos.ru/Osnovn_Sved_Org/Obrazovanie/distance-learning/" office:name=""><text:span text:style-name="Definition">сайте центра</text:span></text:a> <text:a xlink:type="simple" xlink:href="https://umcgochs.mos.ru/slushatelya/grafik-2023.pdf" office:name=""><text:span text:style-name="Definition">https://umcgochs.mos.ru/slushatelya/grafik-2023.pdf</text:span></text:a>.</text:p>
      <text:p text:style-name="Text_20_body">Адрес УМЦ по ГОЧС в Зеленограде: Центральный проспект, корпус 445. Телефон: 8 (499)710-02-44. Почта: umczelao-gochs@yandex.ru.</text:p>
      <text:p text:style-name="Text_20_body">Фото: Управление ГОиЧС по ЗелАО</text:p>
      <text:p text:style-name="Text_20_body"><text:line-break/></text:p>
      <text:p text:style-name="Text_20_body">Адрес страницы: <text:a xlink:type="simple" xlink:href="http://matushkino.mos.ru/presscenter/news/detail/12005234.html" office:name=""><text:span text:style-name="Definition">http://matushkino.mos.ru/presscenter/news/detail/12005234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7T12:49:17Z</meta:creation-date>
    <dc:date>2023-11-27T12:49:17Z</dc:date>
  </office:meta>
</office:document-meta>
</file>