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поликлинике-2-микрорайона-продолжается-капитальный-ремонт"/>В детской поликлинике 2 микрорайона продолжается капитальный ремонт<text:bookmark-end text:name="в-детской-поликлинике-2-микрорайона-продолжается-капитальный-ремонт"/></text:h>
      <text:p text:style-name="First_20_paragraph">17.01.2024</text:p>
      <text:p text:style-name="Text_20_body"><text:span text:style-name="T1">17.01.2024</text:span></text:p>
      <text:p text:style-name="Text_20_body">После новогодних праздников в пресс-службе Детской городской поликлиники №105 <text:a xlink:type="simple" xlink:href="https://vk.com/feed?w=wall-176542252_3779" office:name=""><text:span text:style-name="Definition">рассказали</text:span></text:a>, как продвигается капитальный ремонт в филиале №3 (корпусу 225а).</text:p>
      <text:p text:style-name="Text_20_body">Демонтажные работы в стадии завершения. Совсем скоро рабочие перейдут к заливке демонтированных плит перекрытий и начнут возведение перегородок. Затем строители займутся прокладкой электроснабжения. На улице уже возвели леса и приступают к подготовке монтажа фасада.</text:p>
      <text:p text:style-name="Text_20_body"><text:span text:style-name="T1">Фото vk.com/public176542252</text:span></text:p>
      <text:p text:style-name="Text_20_body"><text:line-break/></text:p>
      <text:p text:style-name="Text_20_body">Адрес страницы: <text:a xlink:type="simple" xlink:href="http://matushkino.mos.ru/presscenter/news/detail/12107832.html" office:name=""><text:span text:style-name="Definition">http://matushkino.mos.ru/presscenter/news/detail/1210783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7T09:54:17Z</meta:creation-date>
    <dc:date>2024-01-17T09:54:17Z</dc:date>
  </office:meta>
</office:document-meta>
</file>