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-скорбит-вместе-со-всей-страной"/>Зеленоград скорбит вместе со всей страной<text:bookmark-end text:name="зеленоград-скорбит-вместе-со-всей-страной"/></text:h>
      <text:p text:style-name="First_20_paragraph">24.03.2024</text:p>
      <text:p text:style-name="Text_20_body"><text:span text:style-name="T1">24.03.2024</text:span></text:p>
      <text:p text:style-name="Text_20_body"><text:line-break/></text:p>
      <text:p text:style-name="Text_20_body">«Крокус Сити Холл» перекликается с другими терактами в новейшей истории России, когда бандиты цинично и бездушно направляли оружие на мирных жителей, стреляя и в женщин, и в детей.Так было в 2002 году на Дубровке («Норд-Ост»), так было 20 лет назад в бесланской школе…</text:p>
      <text:p text:style-name="Text_20_body"><text:line-break/></text:p>
      <text:p text:style-name="Text_20_body">В Зеленограде есть скульптурная композиция: герой Беслана держит на руках девочку. Каждый житель нашего города знает, что это – командир одного из отделений «Вымпела» Дмитрий Разумовский. Он руководил штурмовой группой и был смертельно ранен, спасая заложников. Его именем названа улица в нашем городе.</text:p>
      <text:p text:style-name="Text_20_body"><text:line-break/></text:p>
      <text:p text:style-name="Text_20_body">Здесь, в 23-м микрорайоне, рядом с памятником воину-освободителю детей в Беслане, мы возложили цветы и зажгли свечу у стихийного мемориала, чтобы почтить память погибших и пострадавших от рук террористов в «Крокус Сити Холле».</text:p>
      <text:p text:style-name="Text_20_body"><text:line-break/></text:p>
      <text:p text:style-name="Text_20_body">Президент России объявил 24 марта днем траура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12266453.html" office:name=""><text:span text:style-name="Definition">http://matushkino.mos.ru/presscenter/news/detail/1226645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18:12:28Z</meta:creation-date>
    <dc:date>2024-07-11T18:12:28Z</dc:date>
  </office:meta>
</office:document-meta>
</file>