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еленоградский-загс-откроется-для-свадеб-2-июля"/>Зеленоградский ЗАГС откроется для свадеб 2 июля<text:bookmark-end text:name="зеленоградский-загс-откроется-для-свадеб-2-июля"/></text:h>
      <text:p text:style-name="First_20_paragraph">30.06.2024</text:p>
      <text:p text:style-name="Text_20_body"><text:span text:style-name="T1">30.06.2024</text:span></text:p>
      <text:p text:style-name="Text_20_body">Ремонт торжественной части ЗАГСа завершается. Принимаются заявление на регистрацию брака в обновленных интерьерах. Об этом <text:a xlink:type="simple" xlink:href="https://zelenograd-news.ru/news/society/zelenogradskiy_zags_otkroetsya_dlya_svadeb_2_iyulya" office:name=""><text:span text:style-name="Definition">сообщает</text:span></text:a> медиакомпания «Зеленоград сегодня».</text:p>
      <text:p text:style-name="Text_20_body">Ремонтные работы в здании начались ещё в ноябре. Сейчас обновлены зал торжественной регистрации брака, кабинеты оформления документов и приема заявлений о заключении брака, холл и зона ожидания.</text:p>
      <text:p text:style-name="Text_20_body">После обновления торжественные церемонии будут проходить со вторника по субботу, сообщили в Управлении ЗАГС Москвы. Подать заявление можно онлайн, а также на личном приеме (вход со стороны улицы Летчика Полагушина).</text:p>
      <text:p text:style-name="Text_20_body"><text:span text:style-name="T1">Фото mos.ru</text:span></text:p>
      <text:p text:style-name="Text_20_body"><text:line-break/></text:p>
      <text:p text:style-name="Text_20_body">Адрес страницы: <text:a xlink:type="simple" xlink:href="http://matushkino.mos.ru/presscenter/news/detail/12449662.html" office:name=""><text:span text:style-name="Definition">http://matushkino.mos.ru/presscenter/news/detail/12449662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1T05:41:32Z</meta:creation-date>
    <dc:date>2024-09-11T05:41:32Z</dc:date>
  </office:meta>
</office:document-meta>
</file>