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зеленограде-после-ремонта-открылся-дворец-бракосочетания"/>В Зеленограде после ремонта открылся Дворец бракосочетания<text:bookmark-end text:name="в-зеленограде-после-ремонта-открылся-дворец-бракосочетания"/></text:h>
      <text:p text:style-name="First_20_paragraph">10.07.2024</text:p>
      <text:p text:style-name="Text_20_body"><text:span text:style-name="T1">10.07.2024</text:span></text:p>
      <text:p text:style-name="Text_20_body">После ремонта изменился график работы: теперь торжественные церемонии бракосочетания будут проходить ежедневно со вторника по субботу.</text:p>
      <text:p text:style-name="Text_20_body">Дворец бракосочетания в Зеленограде открылся после ремонта. Провести церемонию в торжественной обстановке здесь можно каждый день со вторника по субботу.</text:p>
      <text:p text:style-name="Text_20_body">«Ко Дню семьи, любви и верности мы открыли обновленный Дворец бракосочетания. Он расположен в историческом центре и является местом притяжения влюбленных Зеленограда. После ремонта изменился график работы: теперь церемонии бракосочетания будут проходить ежедневно со вторника по субботу, ранее пожениться в торжественной обстановке можно было только по пятницам и субботам. Для молодоженов доступны светлые современные интерьеры, зоны для фотосессий. Приглашаем молодых пожениться в еще одном красивом месте Москвы», — рассказала Светлана Уханева, начальник столичного Управления записи актов гражданского состояния.</text:p>
      <text:p text:style-name="Text_20_body">В рамках ремонтных работ специалисты заменили двери входной группы и напольные покрытия, обновили холл, зал торжественной регистрации брака, кабинеты оформления документов и приема заявлений о заключении брака, а также зоны для фотосессий. Кроме того, модернизировали освещение.</text:p>
      <text:p text:style-name="Text_20_body">Дворец бракосочетания в Зеленограде оформлен в современном стиле и в светлых тонах. В интерьере используются панели и панно, люстры, точечные светильники и подсветка разных зон. Залы украшены декоративными элементами и живыми цветами в кашпо. Установлена удобная мебель и современная навигационная система.</text:p>
      <text:p text:style-name="Text_20_body"><text:span text:style-name="T1">Фото: mos.ru</text:span></text:p>
      <text:p text:style-name="Text_20_body"><text:line-break/></text:p>
      <text:p text:style-name="Text_20_body">Адрес страницы: <text:a xlink:type="simple" xlink:href="http://matushkino.mos.ru/presscenter/news/detail/12469576.html" office:name=""><text:span text:style-name="Definition">http://matushkino.mos.ru/presscenter/news/detail/12469576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10T05:37:39Z</meta:creation-date>
    <dc:date>2024-07-10T05:37:39Z</dc:date>
  </office:meta>
</office:document-meta>
</file>