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й-поликлинике-2-микрорайона-продолжается-капитальный-ремонт"/>В детской поликлинике 2 микрорайона продолжается капитальный ремонт<text:bookmark-end text:name="в-детской-поликлинике-2-микрорайона-продолжается-капитальный-ремонт"/></text:h>
      <text:p text:style-name="First_20_paragraph">16.09.2024</text:p>
      <text:p text:style-name="Text_20_body"><text:span text:style-name="T1">16.09.2024</text:span></text:p>
      <text:p text:style-name="Text_20_body">В детской городской поликлинике №105 рассказали о ходе проведения реконструкции филиала в корпусе 225а. Ремонтируемый объект посетили заведующая филиалом Лейла Бирюкова и депутат Мосгордумы Андрей Титов.</text:p>
      <text:p text:style-name="Text_20_body">На 2 и 3 этажах поликлиники завершены работы по электрике, водоснабжению и водоотведению. Строители приступили к чистовой отделке помещений. Ведется монтаж дверей, светильников, поручней и плинтусов.</text:p>
      <text:p text:style-name="Text_20_body">На 1 этаже завершаются работы по укладке настенной плитки, стеновых покрытий чистых помещений.</text:p>
      <text:p text:style-name="Text_20_body">Фасадные работы выполнены на 70%. Рабочие отделывают цоколь гранитной плиткой. В чаше бассейна сделана новая гидроизоляция. Ведется укладка плитки. В скором времени начнутся работы по благоустройству территории.</text:p>
      <text:p text:style-name="Text_20_body"><text:span text:style-name="T1">Фото vk.com/public176542252</text:span></text:p>
      <text:p text:style-name="Text_20_body"><text:line-break/></text:p>
      <text:p text:style-name="Text_20_body">Адрес страницы: <text:a xlink:type="simple" xlink:href="http://matushkino.mos.ru/presscenter/news/detail/12567274.html" office:name=""><text:span text:style-name="Definition">http://matushkino.mos.ru/presscenter/news/detail/1256727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8-05T19:17:36Z</meta:creation-date>
    <dc:date>2025-08-05T19:17:36Z</dc:date>
  </office:meta>
</office:document-meta>
</file>