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тановление-публичного-серветута"/>Установление публичного серветута<text:bookmark-end text:name="установление-публичного-серветута"/></text:h>
      <text:p text:style-name="First_20_paragraph">26.11.2024</text:p>
      <text:p text:style-name="Text_20_body"><text:span text:style-name="T1">26.11.2024</text:span></text:p>
      <text:p text:style-name="Text_20_body">Распоряжения Департамента городского имущества города Москвы об установлении публичного серветута на земельные участки.</text:p>
      <text:p text:style-name="Text_20_body"><text:line-break/></text:p>
      <text:p text:style-name="Text_20_body">Адрес страницы: <text:a xlink:type="simple" xlink:href="http://matushkino.mos.ru/presscenter/news/detail/12685453.html" office:name=""><text:span text:style-name="Definition">http://matushkino.mos.ru/presscenter/news/detail/12685453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7T14:02:32Z</meta:creation-date>
    <dc:date>2025-05-07T14:02:32Z</dc:date>
  </office:meta>
</office:document-meta>
</file>