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24-году-в-зеленограде-ввели-в-эксплуатацию-13-строительных-объектов"/>В 2024 году в Зеленограде ввели в эксплуатацию 13 строительных объектов<text:bookmark-end text:name="в-2024-году-в-зеленограде-ввели-в-эксплуатацию-13-строительных-объектов"/></text:h>
      <text:p text:style-name="First_20_paragraph">09.01.2025</text:p>
      <text:p text:style-name="Text_20_body"><text:span text:style-name="T1">09.01.2025</text:span></text:p>
      <text:p text:style-name="Text_20_body">Жилые дома, промышленные комплексы, спортивные комплексы: за 12 месяцев уходящего года в Зеленограде построили 13 объектов. Об этом рассказала начальник Управления строительства, транспорта и землепользования префектуры Зеленограда Антонина Широкова.</text:p>
      <text:p text:style-name="Text_20_body">– Общая площадь введенных в эксплуатацию объектов составила 253 тысячи кв. метров. По сравнению с прошлыми годами, показатель вырос в 1,7 раз, – отметила начальник Управления.</text:p>
      <text:p text:style-name="Text_20_body">Почти половину построенных квадратных метров в Зеленограде составляет жилье. Это «реновационный» дом в 19 микрорайоне и коммерческие – в 22 микрорайоне. Их общий объем составил 109 тысяч кв. метров.</text:p>
      <text:p text:style-name="Text_20_body">Близко по объему строительства к жилым домам находятся промышленные объекты. Сразу 4 производственных комплекса площадью 99 тысяч кв. метров ввел в эксплуатацию с начала года. Среди них: НПП «Доза» в Северной промышленной зоне, первая очередь промышленного парка «Алабушево», комплекс зданий ЗИТЦ на площадке «МИЭТ», завод «Элта» в Алабушево.</text:p>
      <text:p text:style-name="Text_20_body">Два новых спортивных комплекса появились на карте Зеленограда. Это ФОК в 18 микрорайоне и центр «Горизонт» на Середниковской улице. В 22 микрорайоне успели построить логистический комплекс. Здесь же ввели в эксплуатацию два объекта дорожного строительства.</text:p>
      <text:p text:style-name="Text_20_body"><text:span text:style-name="T1">Фото: НПП «Доза»</text:span></text:p>
      <text:p text:style-name="Text_20_body"><text:line-break/></text:p>
      <text:p text:style-name="Text_20_body">Адрес страницы: <text:a xlink:type="simple" xlink:href="http://matushkino.mos.ru/presscenter/news/detail/12749215.html" office:name=""><text:span text:style-name="Definition">http://matushkino.mos.ru/presscenter/news/detail/12749215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12:43:54Z</meta:creation-date>
    <dc:date>2025-01-09T12:43:54Z</dc:date>
  </office:meta>
</office:document-meta>
</file>