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быковом-болоте-в-зеленограде-выпустили-двух-черных-лебедей"/>На Быковом болоте в Зеленограде выпустили двух черных лебедей<text:bookmark-end text:name="на-быковом-болоте-в-зеленограде-выпустили-двух-черных-лебедей"/></text:h>
      <text:p text:style-name="First_20_paragraph">25.04.2025</text:p>
      <text:p text:style-name="Text_20_body"><text:span text:style-name="T1">25.04.2025</text:span></text:p>
      <text:p text:style-name="Text_20_body">Давняя и красивая зеленоградская традиция была возобновлена.</text:p>
      <text:p text:style-name="Text_20_body">Префект Зеленограда Анатолий Смирнов и глава управы района Матушкино Антон Гущин выпустили в пруд Быково болото в 1 микрорайоне пару черных лебедей. В прошлом году традиция была ненадолго прервана – водоем чистили, а прибрежную зону благоустраивали. Однако в этом году торжественная церемония была возобновлена. Домик для лебедей традиционно располагается на острове.</text:p>
      <text:p text:style-name="Text_20_body">Зимний период лебеди располагаются в специальном приюте.</text:p>
      <text:p text:style-name="Text_20_body"><text:span text:style-name="T1">Фото: Дмитрий Ерохин / zelao.ru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matushkino.mos.ru/presscenter/news/detail/12937059.html" office:name=""><text:span text:style-name="Definition">http://matushkino.mos.ru/presscenter/news/detail/12937059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5T13:29:36Z</meta:creation-date>
    <dc:date>2025-04-25T13:29:36Z</dc:date>
  </office:meta>
</office:document-meta>
</file>