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районе-матушкино-прошел-праздник-детства"/>В районе Матушкино прошел Праздник детства<text:bookmark-end text:name="в-районе-матушкино-прошел-праздник-детства"/></text:h>
      <text:p text:style-name="First_20_paragraph">09.06.2025</text:p>
      <text:p text:style-name="Text_20_body"><text:span text:style-name="T1">09.06.2025</text:span></text:p>
      <text:p text:style-name="Text_20_body">7 июня на площади Юности прошла замечательная детская программа, организованная Молодежной палатой района Матушкино и РООИ "Алые паруса".</text:p>
      <text:p text:style-name="Text_20_body">Ребята участвовали в мастер-классах, рисовали на асфальте и соревновались в веселых эстафетах. </text:p>
      <text:p text:style-name="Text_20_body">Спасибо всем, кто пришел!</text:p>
      <text:p text:style-name="Text_20_body"><text:line-break/></text:p>
      <text:p text:style-name="Text_20_body">Ждем вас 14 июня в 15:00 на площади Юности.</text:p>
      <text:p text:style-name="Text_20_body"><text:span text:style-name="T1">Фото предоставлено организаторами</text:span></text:p>
      <text:p text:style-name="Text_20_body"><text:line-break/></text:p>
      <text:p text:style-name="Text_20_body">Адрес страницы: <text:a xlink:type="simple" xlink:href="http://matushkino.mos.ru/presscenter/news/detail/13018225.html" office:name=""><text:span text:style-name="Definition">http://matushkino.mos.ru/presscenter/news/detail/13018225.html</text:span></text:a></text:p>
      <text:p text:style-name="Text_20_body"><text:a xlink:type="simple" xlink:href="http://matushkino.mos.ru" office:name=""><text:span text:style-name="Definition">Управа района Матушк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7-05T12:14:16Z</meta:creation-date>
    <dc:date>2025-07-05T12:14:16Z</dc:date>
  </office:meta>
</office:document-meta>
</file>