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зеленограде-работают-учебно-консультационные-пункты"/>В Зеленограде работают Учебно-консультационные пункты<text:bookmark-end text:name="в-зеленограде-работают-учебно-консультационные-пункты"/></text:h>
      <text:p text:style-name="First_20_paragraph">03.11.2023</text:p>
      <text:p text:style-name="Text_20_body"><text:span text:style-name="T1">03.11.2023</text:span></text:p>
      <text:p text:style-name="Text_20_body">Во всех районах Зеленоградского АО открыты и работают Учебно-консультационные пункты (УКП), они предназначены для обучения неработающего населения. Консультант, работающие в Учебно-консультационных пунктах рассказывают посетителям о правилах безопасности в различных чрезвычайных ситуациях, о правилах пожарной безопасности, о предназначении и правилах применения первичных средств пожаротушения, как оказывать первую помощь пострадавшим при происшествиях, дают подробные ответы на вопросы населения по вопросам безопасности.</text:p>
      <text:p text:style-name="Text_20_body">– В Зеленограде 5 Учебно-консультационных пунктов, где каждый пришедший может узнать всю необходимую информацию о действиях в условиях различных происшествий природного и техногенного характера, помещения УКП оснащены необходимым оборудованием, наглядными пособиями, различными тематическими пособиями, специальной литературой, видеофильмами и видеороликами по тематике безопасности, плакатами, памятками по безопасности, буклетами, – рассказывает начальник Управления по Зеленоградскому АО Департамента ГОЧСиПБ Даниил Мамыркин – Так же там можно ознакомиться с информацией по мерам пожарной безопасности, с действующей системой оповещения о происшествиях, там есть всё необходимое для успешного изучения теоретических и практических вопросов безопасной жизни.</text:p>
      <text:p text:style-name="Text_20_body">В ходе занятий по обучению неработающего населения, для наглядности в Учебно-консультационных пунктах используются специальные тренажёры, образцы индивидуальных средств защиты.</text:p>
      <text:p text:style-name="Text_20_body">Зеленоградцы, желающие самостоятельно изучить материал, могут воспользоваться тематическим учебно-информационными материалами, имеющимися в УКП.</text:p>
      <text:p text:style-name="Text_20_body">Зеленоградцев ждут вторникам и четвергам с 14.00 до 17.00. Адреса учебно-консультационных пунктов в Зеленограде:</text:p>
      <text:p text:style-name="Text_20_body">«Матушкино», корпус 129, т. 8-925-023-29-46, консультант Поспелов Александр</text:p>
      <text:p text:style-name="Text_20_body">«Савёлки», корпус 623, т.8- 925—001-19-33, консультант Бученкова Наталья</text:p>
      <text:p text:style-name="Text_20_body">«Старое Крюково», корпус 815, т. 8-925-023-07-48, консультант Бреев Сергей</text:p>
      <text:p text:style-name="Text_20_body">«Силино», корпус 1123, т. 8-985-890-01-87, консультант <text:bookmark-start text:name="id__GoBack"/>Зубенко Сергей<text:bookmark-end text:name="id__GoBack"/></text:p>
      <text:p text:style-name="Text_20_body">«Крюково», корпус 1529, т. 8-903-612-92-97, консультант Глухов Сергей</text:p>
      <text:p text:style-name="Text_20_body"><text:line-break/></text:p>
      <text:p text:style-name="Text_20_body">Адрес страницы: <text:a xlink:type="simple" xlink:href="http://matushkino.mos.ru/presscenter/news/detail/2286008.html" office:name=""><text:span text:style-name="Definition">http://matushkino.mos.ru/presscenter/news/detail/2286008.html</text:span></text:a></text:p>
      <text:p text:style-name="Text_20_body"><text:a xlink:type="simple" xlink:href="http://matushkino.mos.ru" office:name=""><text:span text:style-name="Definition">Управа района Матушк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2-08T16:59:05Z</meta:creation-date>
    <dc:date>2024-02-08T16:59:05Z</dc:date>
  </office:meta>
</office:document-meta>
</file>