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ю-предпринимателей-осуществляющих-оборот-пищевой-продукции---бутулизм"/>Вниманию предпринимателей, осуществляющих оборот пищевой продукции - бутулизм<text:bookmark-end text:name="вниманию-предпринимателей-осуществляющих-оборот-пищевой-продукции---бутулизм"/></text:h>
      <text:p text:style-name="First_20_paragraph">27.10.2016</text:p>
      <text:p text:style-name="Text_20_body">Информируем предпринимателей района Матушкино, что в Департамент торговли и услуг города Москвы поступила информация из Управления Роспотребнадзора по городу Москве № 04-06/01-02808-04 от 20.10.2016 и № 04-06/01-02735-04 от 14.10.2016 об обнаружении случаев заболевания ботулизмом, связанных с употреблением консервов, выработанных на предприятии ООО «Меленковский консервный завод» (Владимирская область, г. Меленки, ул. Муромская, д. 7).</text:p>
      <text:p text:style-name="Text_20_body">ООО «Меленковский консервный завод» входит в состав холдинга ООО «ЭКОпродукт» (юр. адрес: Россия, 129338, г. Москва, Хибинский пр-д, д. 20, фактический адрес: 121289, Московская область, г. Ивантеевка, ул. Заводская, </text:p>
      <text:p text:style-name="Text_20_body">д. 10), через который осуществляется реализация продукции.</text:p>
      <text:p text:style-name="Text_20_body">Учитывая изложенное, Департамент торговли и услуг города Москвы просит Вас, при выявлении данной продукции, принять меры по изъятию её из оборота и информирования Управления Роспотребнадзора по городу Москве (тел. 8-495-687-40-41, upravpit@mail.ru).</text:p>
      <text:p text:style-name="Text_20_body"><text:line-break/></text:p>
      <text:p text:style-name="Text_20_body">Адрес страницы: <text:a xlink:type="simple" xlink:href="http://matushkino.mos.ru/presscenter/news/detail/4057420.html" office:name=""><text:span text:style-name="Definition">http://matushkino.mos.ru/presscenter/news/detail/405742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5T22:23:12Z</meta:creation-date>
    <dc:date>2025-05-05T22:23:12Z</dc:date>
  </office:meta>
</office:document-meta>
</file>