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-тд-океан-эвакуировано-очередное-бртс"/>От ТД ОКЕАН эвакуировано очередное БРТС<text:bookmark-end text:name="от-тд-океан-эвакуировано-очередное-бртс"/></text:h>
      <text:p text:style-name="First_20_paragraph">30.05.2017</text:p>
      <text:p text:style-name="Text_20_body">30 мая 2017 года эвакуировано ТС марки ВАЗ 2103 признанное БРТС, синего цвета от ТД ОКЕАН, эвакуировано в связи с многочисленными просьбами жителей на спецстоянку. </text:p>
      <text:p text:style-name="Text_20_body"><text:line-break/></text:p>
      <text:p text:style-name="Text_20_body">Адрес страницы: <text:a xlink:type="simple" xlink:href="http://matushkino.mos.ru/presscenter/news/detail/6072379.html" office:name=""><text:span text:style-name="Definition">http://matushkino.mos.ru/presscenter/news/detail/607237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7:17:08Z</meta:creation-date>
    <dc:date>2023-05-31T07:17:08Z</dc:date>
  </office:meta>
</office:document-meta>
</file>