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управа-матушкино-разыскивает-владельца-тс-митсубиши-имеющего-признаки-бртс"/>Управа Матушкино разыскивает владельца ТС "Митсубиши" имеющего признаки БРТС<text:bookmark-end text:name="управа-матушкино-разыскивает-владельца-тс-митсубиши-имеющего-признаки-бртс"/></text:h>
      <text:p text:style-name="First_20_paragraph">25.07.2017</text:p>
      <text:p text:style-name="Text_20_body">Управа района Матушкино разыскивает  владельца ТС марки митсубиши, расположенной у корпуса 419 с признаки брошенного и разукомплектованного.</text:p>
      <text:p text:style-name="Text_20_body">Напомним, что управа района Матушкино регулярно ведет работы по выявлению и утилизации брошенных разукомплектованных транспортных средств. Данные по автотранспортным средствам, требующим работы с владельцами для приведения в надлежащий вид, либо для перемещения с территории. Так, с начала года было выявлено 34 единицы БРТС.</text:p>
      <text:p text:style-name="Text_20_body"><text:line-break/></text:p>
      <text:p text:style-name="Text_20_body">Адрес страницы: <text:a xlink:type="simple" xlink:href="http://matushkino.mos.ru/presscenter/news/detail/6545341.html" office:name=""><text:span text:style-name="Definition">http://matushkino.mos.ru/presscenter/news/detail/6545341.html</text:span></text:a></text:p>
      <text:p text:style-name="Text_20_body"><text:a xlink:type="simple" xlink:href="http://matushkino.mos.ru" office:name=""><text:span text:style-name="Definition">Управа района Матушкино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5-01-12T19:13:00Z</meta:creation-date>
    <dc:date>2025-01-12T19:13:00Z</dc:date>
  </office:meta>
</office:document-meta>
</file>