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-корпуса-200-г-выявлен-бртс-марки-ваз-2114"/>У корпуса 200 Г выявлен БРТС марки ВАЗ 2114<text:bookmark-end text:name="у-корпуса-200-г-выявлен-бртс-марки-ваз-2114"/></text:h>
      <text:p text:style-name="First_20_paragraph">07.09.2017</text:p>
      <text:p text:style-name="Text_20_body">Управа района Матушкино продолжает активную работу по выявлению и вывозу разукомплектованных транспортных средств с территории района.</text:p>
      <text:p text:style-name="Text_20_body">За прошедшую неделю управой района Матушкино города Москвы выявлено еще одно транспортное средство с признаки брошенного и разукомплектованного -марки ВАЗ 2114 около корпуса 200 Г.</text:p>
      <text:p text:style-name="Text_20_body">Управа просит владельца указанного ТС принять меры по восстановлению машины или самостоятельному вывозу с территории района.</text:p>
      <text:p text:style-name="Text_20_body"><text:line-break/></text:p>
      <text:p text:style-name="Text_20_body">Адрес страницы: <text:a xlink:type="simple" xlink:href="http://matushkino.mos.ru/presscenter/news/detail/6840736.html" office:name=""><text:span text:style-name="Definition">http://matushkino.mos.ru/presscenter/news/detail/6840736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8T21:59:56Z</meta:creation-date>
    <dc:date>2024-08-18T21:59:56Z</dc:date>
  </office:meta>
</office:document-meta>
</file>