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матушкино-подвели-итоги-работы-по-выявлению-бртс-за-2017-год"/>В Матушкино подвели итоги работы по выявлению БРТС за 2017 год<text:bookmark-end text:name="в-матушкино-подвели-итоги-работы-по-выявлению-бртс-за-2017-год"/></text:h>
      <text:p text:style-name="First_20_paragraph">10.01.2018</text:p>
      <text:p text:style-name="Text_20_body">В соответствии с Постановлением Правительства Москвы от 23.09.2014г. №569-ПП «О порядке выявления, перемещения, временного хранения и утилизации брошенных, в том числе разукомплектованных, транспортных средств в городе Москве» Управа района Матушкино размещает информацию о выявленных автотранспортных средствах с признаками БРТС на территории района.</text:p>
      <text:p text:style-name="Text_20_body">Так, в управе подвели итоги работы за 2017 год:</text:p>
      <text:p text:style-name="Text_20_body">Всего выявлено 66 транспортных средств, из них 19 эвакуированы на специализированную стоянку.   </text:p>
      <text:p text:style-name="Text_20_body">Из них 47 не имеют признаков БРТС, приведены в надлежащее состояние владельцами.</text:p>
      <text:p text:style-name="Text_20_body"><text:line-break/></text:p>
      <text:p text:style-name="Text_20_body">Адрес страницы: <text:a xlink:type="simple" xlink:href="http://matushkino.mos.ru/presscenter/news/detail/7078185.html" office:name=""><text:span text:style-name="Definition">http://matushkino.mos.ru/presscenter/news/detail/7078185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09T21:23:46Z</meta:creation-date>
    <dc:date>2023-10-09T21:23:46Z</dc:date>
  </office:meta>
</office:document-meta>
</file>